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30908 voor het realiseren van een tijdelijk werkterrein ten noorden van de A44 Hoofd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het realiseren van een tijdelijk werkterrein ten noorden van de A44 Hoofdvaart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06-08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114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1037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30908 voor het realiseren van een tijdelijk werkterrein ten noorden van de A44 Hoofdvaa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21145</meta:user-defined>
    <meta:user-defined meta:name="OVERHEIDop.WsbID/DC.identifier">wsb-2026-21145</meta:user-defined>
    <meta:user-defined meta:name="OVERHEIDop.versieInformatie"/>
  </office:meta>
</office:document-meta>
</file>