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plaatsen van een mantelzorgwoning ter plaatse van Diefdijk 6 te Le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plaatsen van een mantelzorgwoning ter plaatse van Diefdijk 6 te Leerdam 
</text:p>
            <text:p text:style-name="common-al">Zaaknummer: 342136
</text:p>
            <text:p text:style-name="common-al">DSO verzoeknummer: 2026080601191
</text:p>
            <text:p text:style-name="common-al">Ontvangst aanvraag: 06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14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1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2136</meta:user-defined>
    <meta:user-defined meta:name="DCTERMS.abstract">het plaatsen van een mantelzorgwoning ter plaatse van Diefdijk 6 te Le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plaatsen van een mantelzorgwoning ter plaatse van Diefdijk 6 te Le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21142</meta:user-defined>
    <meta:user-defined meta:name="OVERHEIDop.WsbID/DC.identifier">wsb-2026-21142</meta:user-defined>
    <meta:user-defined meta:name="OVERHEIDop.versieInformatie"/>
  </office:meta>
</office:document-meta>
</file>