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427 graven van een greppel t.h.v. de locatie Harlingerdijk, Mak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4-08-2026 heeft het dagelijks bestuur van Wetterskip Fryslân een aanvraag ontvangen van U.P. Tjeerdema en T. Tjeerdema-Meijer te Cornwerd, voor het graven van een greppel t.h.v. de locatie Harlingerdijk, Makk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1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741</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8427 graven van een greppel t.h.v. de locatie Harlingerdijk, Makkum</meta:user-defined>
    <meta:user-defined meta:name="DCTERMS.W3CDTF/DCTERMS.available">2026-08-11</meta:user-defined>
    <meta:user-defined meta:name="DCTERMS.W3CDTF/OVERHEIDop.jaargang">2026</meta:user-defined>
    <meta:user-defined meta:name="OVERHEIDop.publicationIssue">21140</meta:user-defined>
    <meta:user-defined meta:name="OVERHEIDop.WsbID/DC.identifier">wsb-2026-21140</meta:user-defined>
    <meta:user-defined meta:name="OVERHEIDop.versieInformatie"/>
  </office:meta>
</office:document-meta>
</file>