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9925 voor het tijdelijk hebben van twee bruggen ter plaatse van percelen AMR03B4194 en AMR03B9358, respectievelijk 50 meter westelijk van de Legmeerdijk 161B en 20 meter oostelijk van de Vlinderweg 45 in Aalsmeer.</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tijdelijk hebben van twee bruggen in de kernzone van een belangrijk oppervlaktewater lager dan 1 meter van de waterspiegel ter plaatse van percelen AMR03B4194 en AMR03B9358, respectievelijk 50 meter westelijk van de Legmeerdijk 161B en 20 meter oostelijk van de Vlinderweg 45 in Aalsmeer.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19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137</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37</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37</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9925 voor het tijdelijk hebben van twee bruggen ter plaatse van percelen AMR03B4194 en AMR03B9358, respectievelijk 50 meter westelijk van de Legmeerdijk 161B en 20 meter oostelijk van de Vlinderweg 45 in Aalsmeer.</meta:user-defined>
    <meta:user-defined meta:name="OVERHEIDop.datumEindeReactietermijn">2026-09-19</meta:user-defined>
    <meta:user-defined meta:name="OVERHEIDop.TilID/OVERHEIDop.terinzageleggingOP">til-2026-31744</meta:user-defined>
    <meta:user-defined meta:name="DCTERMS.W3CDTF/DCTERMS.available">2026-08-11</meta:user-defined>
    <meta:user-defined meta:name="DCTERMS.W3CDTF/OVERHEIDop.jaargang">2026</meta:user-defined>
    <meta:user-defined meta:name="OVERHEIDop.publicationIssue">21137</meta:user-defined>
    <meta:user-defined meta:name="OVERHEIDop.WsbID/DC.identifier">wsb-2026-21137</meta:user-defined>
    <meta:user-defined meta:name="OVERHEIDop.versieInformatie"/>
  </office:meta>
</office:document-meta>
</file>