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wijzigen van vergunning 293292 voor het buiten bedrijf stellen van lagedruk gasleidingen ter plaatse van Bazeldijk 75 te Hoogbloklan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wijzigen van vergunning 293292 voor het buiten bedrijf stellen van lagedruk gasleidingen ter plaatse van Bazeldijk 75 te Hoogblokland 
</text:p>
            <text:p text:style-name="common-al">Zaaknummer: 342125
</text:p>
            <text:p text:style-name="common-al">DSO verzoeknummer: 2026080601144
</text:p>
            <text:p text:style-name="common-al">Ontvangst aanvraag: 06-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13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125</meta:user-defined>
    <meta:user-defined meta:name="DCTERMS.abstract">het wijzigen van vergunning 293292 voor het buiten bedrijf stellen van lagedruk gasleidingen ter plaatse van Bazeldijk 75 te Hoogblokland</meta:user-defined>
    <dc:language>nl</dc:language>
    <meta:user-defined meta:name="OVERHEIDop.locatietype/OVERHEIDop.gebiedsmarkering">Vlak</meta:user-defined>
    <meta:user-defined meta:name="DC.title">Waterschap Rivierenland - aanvraag omgevingsvergunning voor het wijzigen van vergunning 293292 voor het buiten bedrijf stellen van lagedruk gasleidingen ter plaatse van Bazeldijk 75 te Hoogblokland</meta:user-defined>
    <meta:user-defined meta:name="DCTERMS.W3CDTF/DCTERMS.available">2026-08-11</meta:user-defined>
    <meta:user-defined meta:name="DCTERMS.W3CDTF/OVERHEIDop.jaargang">2026</meta:user-defined>
    <meta:user-defined meta:name="OVERHEIDop.publicationIssue">21136</meta:user-defined>
    <meta:user-defined meta:name="OVERHEIDop.WsbID/DC.identifier">wsb-2026-21136</meta:user-defined>
    <meta:user-defined meta:name="OVERHEIDop.versieInformatie"/>
  </office:meta>
</office:document-meta>
</file>