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391 voor graafwerkzaamheden op de Rijndijk tussen de Koudekerksebrug en de Máximabrug te Alphen aan den Rij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graafwerkzaamheden binnen twee meter van de oeverlijn binnen de kern- en beschermingszone van de waterkering op de Rijndijk tussen de Koudekerksebrug en de Máximabrug te Alphen aan den Rij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Buurt</meta:user-defined>
    <meta:user-defined meta:name="DC.title">Publicatie Toestemming 529391 voor graafwerkzaamheden op de Rijndijk tussen de Koudekerksebrug en de Máximabrug te Alphen aan den Rijn.</meta:user-defined>
    <meta:user-defined meta:name="OVERHEIDop.datumEindeReactietermijn">2026-09-19</meta:user-defined>
    <meta:user-defined meta:name="OVERHEIDop.TilID/OVERHEIDop.terinzageleggingOP">til-2026-31742</meta:user-defined>
    <meta:user-defined meta:name="DCTERMS.W3CDTF/DCTERMS.available">2026-08-11</meta:user-defined>
    <meta:user-defined meta:name="DCTERMS.W3CDTF/OVERHEIDop.jaargang">2026</meta:user-defined>
    <meta:user-defined meta:name="OVERHEIDop.publicationIssue">21135</meta:user-defined>
    <meta:user-defined meta:name="OVERHEIDop.WsbID/DC.identifier">wsb-2026-21135</meta:user-defined>
    <meta:user-defined meta:name="OVERHEIDop.versieInformatie"/>
  </office:meta>
</office:document-meta>
</file>