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6261 voor diverse werkzaamheden ter plaatse van perceel AKM01B6608, 25 meter oostelijk van Vrijheid 1 in Oude Wetering in Kaag en Braassem. </text:p>
      <text:section text:name="zakelijke-mededeling_id1-3-2" text:style-name="zakelijke-mededeling">
        <text:section text:name="zakelijke-mededeling-tekst_id1-3-2-1" text:style-name="zakelijke-mededeling-tekst">
          <text:section text:name="tekst_id1-3-2-1-1" text:style-name="tekst">
            <text:p text:style-name="common-al">Het hoogheemraadschap van Rijnland (hierna: Rijnland) heeft een omgevingsvergunning voor een wateractiviteit verleend. Rijnland geeft hiermee toestemming voor </text:p>
            <text:p text:style-name="common-al">a. Het bouwen van een brug lager dan 1 meter van de waterspiegel in de kernzone van een belangrijke watergang </text:p>
            <text:p text:style-name="common-al">b. Het bouwen van een brug en plaatsen van damwanden in de kern- en beschermingszone van een regionale waterkering </text:p>
            <text:p text:style-name="common-al">c. Het graven in de kern- en beschermingszone van een regionale waterkering ter plaatse van perceel AKM01B6608, 25 meter oostelijk van Vrijheid 1 in Oude Wetering in Kaag en Braassem.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text:p>
            <text:p text:style-name="common-al"> U kunt Rijnland tot 18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133</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3</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3</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6261 voor diverse werkzaamheden ter plaatse van perceel AKM01B6608, 25 meter oostelijk van Vrijheid 1 in Oude Wetering in Kaag en Braassem.</meta:user-defined>
    <meta:user-defined meta:name="OVERHEIDop.datumEindeReactietermijn">2026-09-18</meta:user-defined>
    <meta:user-defined meta:name="OVERHEIDop.TilID/OVERHEIDop.terinzageleggingOP">til-2026-31738</meta:user-defined>
    <meta:user-defined meta:name="DCTERMS.W3CDTF/DCTERMS.available">2026-08-11</meta:user-defined>
    <meta:user-defined meta:name="DCTERMS.W3CDTF/OVERHEIDop.jaargang">2026</meta:user-defined>
    <meta:user-defined meta:name="OVERHEIDop.publicationIssue">21133</meta:user-defined>
    <meta:user-defined meta:name="OVERHEIDop.WsbID/DC.identifier">wsb-2026-21133</meta:user-defined>
    <meta:user-defined meta:name="OVERHEIDop.versieInformatie"/>
  </office:meta>
</office:document-meta>
</file>