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en verwijderen van kabels of leidingen en het aanbrengen van een bouwwerk nabij Lange Vaart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5966, ontvangstdatum aanvraag: 6 augustus 2026)</text:p>
            <text:p text:style-name="common-al"/>
            <text:p text:style-name="common-al">Het hoogheemraadschap heeft een aanvraag om een omgevingsvergunning voor een wateractiviteit ontvangen. De vergunning is aangevraagd voor het aanbrengen en verwijderen van kabels of leidingen en het aanbrengen van een bouwwerk, namelijk het plaatsen van een distributiestation, nabij Lange Vaart, ter hoogte van Edisonlaan en Korenmolenweg, in Bleiswij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67</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en verwijderen van kabels of leidingen en het aanbrengen van een bouwwerk nabij Lange Vaart in Bleiswijk</meta:user-defined>
    <meta:user-defined meta:name="DCTERMS.W3CDTF/DCTERMS.available">2026-08-10</meta:user-defined>
    <meta:user-defined meta:name="DCTERMS.W3CDTF/OVERHEIDop.jaargang">2026</meta:user-defined>
    <meta:user-defined meta:name="OVERHEIDop.publicationIssue">21131</meta:user-defined>
    <meta:user-defined meta:name="OVERHEIDop.WsbID/DC.identifier">wsb-2026-21131</meta:user-defined>
    <meta:user-defined meta:name="OVERHEIDop.versieInformatie"/>
  </office:meta>
</office:document-meta>
</file>