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organiseren van Het Systeem Festival aan de Molbergsweg 1C in Deventer</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6 augustus 2026 en geregistreerd onder zaaknummer DSO2026080600893.</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09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Kennisgeving aanvraag omgevingsvergunning voor het organiseren van Het Systeem Festival aan de Molbergsweg 1C in Deventer</meta:user-defined>
    <meta:user-defined meta:name="DCTERMS.W3CDTF/DCTERMS.available">2026-08-10</meta:user-defined>
    <meta:user-defined meta:name="DCTERMS.W3CDTF/OVERHEIDop.jaargang">2026</meta:user-defined>
    <meta:user-defined meta:name="OVERHEIDop.publicationIssue">21098</meta:user-defined>
    <meta:user-defined meta:name="OVERHEIDop.WsbID/DC.identifier">wsb-2026-21098</meta:user-defined>
    <meta:user-defined meta:name="OVERHEIDop.versieInformatie"/>
  </office:meta>
</office:document-meta>
</file>