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van diverse werkzaamheden in de buurt van de waterkering in Sp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werkzaamheden in de buurt van de waterkering</text:p>
            <text:p text:style-name="common-al">Locatie: Spijk</text:p>
            <text:p text:style-name="common-al">Zaaknummer: DSO2026060500396</text:p>
            <text:p text:style-name="common-al">Datum bekendmaking besluit: 6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09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uitvoeren van diverse werkzaamheden in de buurt van de waterkering in Spijk</meta:user-defined>
    <meta:user-defined meta:name="DCTERMS.W3CDTF/DCTERMS.available">2026-08-10</meta:user-defined>
    <meta:user-defined meta:name="DCTERMS.W3CDTF/OVERHEIDop.jaargang">2026</meta:user-defined>
    <meta:user-defined meta:name="OVERHEIDop.publicationIssue">21096</meta:user-defined>
    <meta:user-defined meta:name="OVERHEIDop.WsbID/DC.identifier">wsb-2026-21096</meta:user-defined>
    <meta:user-defined meta:name="OVERHEIDop.versieInformatie"/>
  </office:meta>
</office:document-meta>
</file>