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amwand tijdelijk aanbrengen waterkering Grootegastemertocht Abel Tasmanweg 2 Lutjegast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Damwand tijdelijk aanbrengen waterkering Grootegastemertocht Abel Tasmanweg 2 Lutjegast’.</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9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amwand tijdelijk aanbrengen waterkering Grootegastemertocht Abel Tasmanweg 2 Lutjegast</meta:user-defined>
    <meta:user-defined meta:name="DCTERMS.W3CDTF/DCTERMS.available">2026-08-10</meta:user-defined>
    <meta:user-defined meta:name="DCTERMS.W3CDTF/OVERHEIDop.jaargang">2026</meta:user-defined>
    <meta:user-defined meta:name="OVERHEIDop.publicationIssue">21095</meta:user-defined>
    <meta:user-defined meta:name="OVERHEIDop.WsbID/DC.identifier">wsb-2026-21095</meta:user-defined>
    <meta:user-defined meta:name="OVERHEIDop.versieInformatie"/>
  </office:meta>
</office:document-meta>
</file>