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plaatsen en behouden van een ecoduiker en het vervangen en verbreden van de weg in het profiel van vrije ruimte en beschermingszone bij een a-water (code: 117034) en een compartimenteringskering en beschermingszone A nabij De Bellaard te Vlijm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verleend ingevolge de omgevingswet. De vergunning is aangevraagd voor het plaatsen en behouden van een ecoduiker en het vervangen en verbreden van de weg in het profiel van vrije ruimte en beschermingszone bij een a-water (code: 117034) en een compartimenteringskering en beschermingszone A nabij De Bellaard te Vlijmen. Het zaaknummer is 0654829688.</text:p>
            <text:p text:style-name="common-al">
            <text:span text:style-name="nadrukvet">Besluitdatum:</text:span> 06-08-2026</text:p>
            <text:p text:style-name="common-al">
            <text:span text:style-name="nadrukvet">Inzage</text:span>
          </text:p>
            <text:p text:style-name="common-al">U kunt de vergunning inzien gedurende de termijn dat bezwaar kan worden ingediend. Zie hieronder.</text:p>
            <text:p text:style-name="common-al">U kunt, onder vermelding van het betreffende zaaknummer, via vergunningen@aaenmaas.nl een verzoek doen om de vergunning per e-mail te ontvangen. Voor een toelichting op de stukken kunt u bellen met het Waterloket via telefoonnummer 073 615 8333.</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17-9-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0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29688</meta:user-defined>
    <meta:user-defined meta:name="DCTERMS.abstract">GOL ecoduiker, Dam en duiker, A-watergang, De Bellaard, 's-Hertogenbosch</meta:user-defined>
    <dc:language>nl</dc:language>
    <meta:user-defined meta:name="OVERHEIDop.locatietype/OVERHEIDop.gebiedsmarkering">Vlak</meta:user-defined>
    <meta:user-defined meta:name="DC.title">Omgevingsvergunning verleend voor het plaatsen en behouden van een ecoduiker en het vervangen en verbreden van de weg in het profiel van vrije ruimte en beschermingszone bij een a-water (code: 117034) en een compartimenteringskering en beschermingszone A nabij De Bellaard te Vlijmen</meta:user-defined>
    <meta:user-defined meta:name="DCTERMS.W3CDTF/DCTERMS.available">2026-08-10</meta:user-defined>
    <meta:user-defined meta:name="DCTERMS.W3CDTF/OVERHEIDop.jaargang">2026</meta:user-defined>
    <meta:user-defined meta:name="OVERHEIDop.publicationIssue">21094</meta:user-defined>
    <meta:user-defined meta:name="OVERHEIDop.WsbID/DC.identifier">wsb-2026-21094</meta:user-defined>
    <meta:user-defined meta:name="OVERHEIDop.versieInformatie"/>
  </office:meta>
</office:document-meta>
</file>