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plaatsen en behouden van een hekwerk in de beschermingszone en het profiel van vrije ruimte bij een a-watergang en bij de regionale waterkering en beschermingszone A nabij Isabellalaan te Vught</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plaatsen en behouden van een hekwerk in de beschermingszone en het profiel van vrije ruimte bij een a-watergang en bij de regionale waterkering en beschermingszone A nabij Isabellalaan te Vught. Het zaaknummer is 0654829446.</text:p>
            <text:p text:style-name="common-al">
            <text:span text:style-name="nadrukvet">Besluitdatum:</text:span> 06-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17-9-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09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29446</meta:user-defined>
    <meta:user-defined meta:name="DCTERMS.abstract">Hekwerk plaatsen m.b.t. aanleg brug, PVVR, Isabellalaan, 's-Hertogenbosch</meta:user-defined>
    <dc:language>nl</dc:language>
    <meta:user-defined meta:name="OVERHEIDop.locatietype/OVERHEIDop.gebiedsmarkering">Vlak</meta:user-defined>
    <meta:user-defined meta:name="DC.title">Omgevingsvergunning verleend voor het plaatsen en behouden van een hekwerk in de beschermingszone en het profiel van vrije ruimte bij een a-watergang en bij de regionale waterkering en beschermingszone A nabij Isabellalaan te Vught</meta:user-defined>
    <meta:user-defined meta:name="DCTERMS.W3CDTF/DCTERMS.available">2026-08-10</meta:user-defined>
    <meta:user-defined meta:name="DCTERMS.W3CDTF/OVERHEIDop.jaargang">2026</meta:user-defined>
    <meta:user-defined meta:name="OVERHEIDop.publicationIssue">21092</meta:user-defined>
    <meta:user-defined meta:name="OVERHEIDop.WsbID/DC.identifier">wsb-2026-21092</meta:user-defined>
    <meta:user-defined meta:name="OVERHEIDop.versieInformatie"/>
  </office:meta>
</office:document-meta>
</file>