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wijziging vergunning VTH202301-0135 voor het aanbrengen van twee uitstroomvoorzieningen ter plaatse van Rivierenlaan 55 en IJsselpad 17 in Rotterdam</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06-08-2026 en geregistreerd onder zaaknummer  VTH202608-0159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108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8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8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8-0159</meta:user-defined>
    <meta:user-defined meta:name="DCTERMS.abstract">wijziging vergunning VTH202301-0135 voor het aanbrengen van twee uitstroomvoorzieningen ter plaatse van Rivierenlaan 55 en IJsselpad 17 in Rotterdam</meta:user-defined>
    <dc:language>nl</dc:language>
    <meta:user-defined meta:name="OVERHEIDop.locatietype/OVERHEIDop.gebiedsmarkering">Punt</meta:user-defined>
    <meta:user-defined meta:name="OVERHEIDop.locatietype/OVERHEIDop.gebiedsmarkering">Vlak</meta:user-defined>
    <meta:user-defined meta:name="DC.title">Kennisgeving aanvraag omgevingsvergunning voor wijziging vergunning VTH202301-0135 voor het aanbrengen van twee uitstroomvoorzieningen ter plaatse van Rivierenlaan 55 en IJsselpad 17 in Rotterdam</meta:user-defined>
    <meta:user-defined meta:name="DCTERMS.W3CDTF/DCTERMS.available">2026-08-10</meta:user-defined>
    <meta:user-defined meta:name="DCTERMS.W3CDTF/OVERHEIDop.jaargang">2026</meta:user-defined>
    <meta:user-defined meta:name="OVERHEIDop.publicationIssue">21086</meta:user-defined>
    <meta:user-defined meta:name="OVERHEIDop.WsbID/DC.identifier">wsb-2026-21086</meta:user-defined>
    <meta:user-defined meta:name="OVERHEIDop.versieInformatie"/>
  </office:meta>
</office:document-meta>
</file>