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eplanting aanbrengen waterkering Hoendiep Boeiersingel 11 Groningen</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Beplanting aanbrengen waterkering Hoendiep Boeiersingel 11 Groningen’.</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8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8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omgevingsvergunning beplanting aanbrengen waterkering Hoendiep Boeiersingel 11 Groningen</meta:user-defined>
    <meta:user-defined meta:name="DCTERMS.W3CDTF/DCTERMS.available">2026-08-10</meta:user-defined>
    <meta:user-defined meta:name="DCTERMS.W3CDTF/OVERHEIDop.jaargang">2026</meta:user-defined>
    <meta:user-defined meta:name="OVERHEIDop.publicationIssue">21085</meta:user-defined>
    <meta:user-defined meta:name="OVERHEIDop.WsbID/DC.identifier">wsb-2026-21085</meta:user-defined>
    <meta:user-defined meta:name="OVERHEIDop.versieInformatie"/>
  </office:meta>
</office:document-meta>
</file>