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ctiviteiten niet vergunningsplichtig voor het lozen van afvloeiend hemelwater t.b.v. nieuw te bouwen woning t.p.v. Neersteindsestraat 11 te Ho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ctiviteiten in de aangevraagde vergunning voor het lozen van afvloeiend hemelwater t.b.v. nieuw te bouwen woning t.p.v. Neersteindsestraat 11 te Horssen zijn niet vergunningsplichtig. 
</text:p>
            <text:p text:style-name="common-al">Zaaknummer: 336925
</text:p>
            <text:p text:style-name="common-al">DSO verzoeknummer: 2026062100227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last-al">U kunt hier geen bezwaar tegen maken.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925</meta:user-defined>
    <meta:user-defined meta:name="DCTERMS.abstract">het lozen van afvloeiend hemelwater t.b.v. nieuw te bouwen woning t.p.v. Neersteindsestraat 11 te Horssen</meta:user-defined>
    <dc:language>nl</dc:language>
    <meta:user-defined meta:name="OVERHEIDop.locatietype/OVERHEIDop.gebiedsmarkering">Vlak</meta:user-defined>
    <meta:user-defined meta:name="DC.title">Waterschap Rivierenland - activiteiten niet vergunningsplichtig voor het lozen van afvloeiend hemelwater t.b.v. nieuw te bouwen woning t.p.v. Neersteindsestraat 11 te Horss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81</meta:user-defined>
    <meta:user-defined meta:name="OVERHEIDop.WsbID/DC.identifier">wsb-2026-21081</meta:user-defined>
    <meta:user-defined meta:name="OVERHEIDop.versieInformatie"/>
  </office:meta>
</office:document-meta>
</file>