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permanent onttrekken van grondwater nabij Nassaulaan 4 te Doorn met code HDSR75594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permanent onttrekken van grondwater ten behoeve van beregening van de tuin nabij Nassaulaan 4 te Doorn.</text:p>
            <text:p text:style-name="common-al">Vanaf de periode 24 augustus 2026 wordt er grondwater onttrokken met een debiet van maximaal 10 m³ per uur.</text:p>
            <text:p text:style-name="common-al">Voor het uitvoeren van de activiteit huishoudelijk of kleinschalige toepass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0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6545</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permanent onttrekken van grondwater nabij Nassaulaan 4 te Doorn met code HDSR755948.</meta:user-defined>
    <meta:user-defined meta:name="DCTERMS.W3CDTF/DCTERMS.available">2026-08-10</meta:user-defined>
    <meta:user-defined meta:name="DCTERMS.W3CDTF/OVERHEIDop.jaargang">2026</meta:user-defined>
    <meta:user-defined meta:name="OVERHEIDop.publicationIssue">21074</meta:user-defined>
    <meta:user-defined meta:name="OVERHEIDop.WsbID/DC.identifier">wsb-2026-21074</meta:user-defined>
    <meta:user-defined meta:name="OVERHEIDop.versieInformatie"/>
  </office:meta>
</office:document-meta>
</file>