
<file path=META-INF/manifest.xml><?xml version="1.0" encoding="utf-8"?>
<manifest:manifest xmlns:manifest="urn:oasis:names:tc:opendocument:xmlns:manifest:1.0" manifest:version="1.2">
  <manifest:file-entry manifest:full-path="/" manifest:media-type="application/vnd.oasis.opendocument.text" manifest:preferred-view-mode="read-only"/>
  <manifest:file-entry manifest:full-path="content.xml" manifest:media-type="text/xml"/>
  <manifest:file-entry manifest:full-path="styles.xml" manifest:media-type="text/xml"/>
  <manifest:file-entry manifest:full-path="meta.xml" manifest:media-type="text/xml"/>
  <manifest:file-entry manifest:full-path="settings.xml" manifest:media-type="text/xml"/>
  <manifest:file-entry manifest:full-path="Pictures/logo.png" manifest:media-type="image/png"/>
</manifest:manifest>
</file>

<file path=content.xml><?xml version="1.0" encoding="utf-8"?>
<office:document-content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automatic-styles>
    <style:style style:family="table" style:name="staatscourantkop">
      <style:table-properties style:width="150mm" table:align="margins" ofo:margin-bottom="5mm" ofo:margin-top="5mm"/>
    </style:style>
    <style:style style:family="table-column" style:name="staatscourantkop.A">
      <style:table-column-properties style:column-width="100mm"/>
    </style:style>
    <style:style style:family="table-column" style:name="staatscourantkop.B">
      <style:table-column-properties style:column-width="50mm"/>
    </style:style>
    <style:style style:family="table-column" style:name="staatscourantkop.AB">
      <style:table-column-properties style:column-width="150mm"/>
    </style:style>
    <style:style style:family="table-cell" style:name="staatscourantkop.A.cell">
      <style:table-cell-properties ofo:border-left="0.1mm solid #808080" ofo:padding-left="5mm"/>
    </style:style>
    <style:style style:family="table-cell" style:name="staatscourantkop.B.cell">
      <style:table-cell-properties ofo:border-right="0.1mm solid #808080"/>
    </style:style>
    <style:style style:family="table-cell" style:name="staatscourantkop.AB.cell">
      <style:table-cell-properties ofo:border-left="0.1mm solid #808080" ofo:border-right="0.1mm solid #808080" ofo:padding-left="5mm"/>
    </style:style>
  </office:automatic-styles>
  <office:body>
    <office:text>
      <text:p text:style-name="new_page_staatscourant"/>
      <text:p text:style-name="single-kop-titel">Hoogheemraadschap De Stichtse Rijnlanden – Melding activiteit voor het permanent onttrekken van grondwater nabij Waterweg 31 te De Bilt met code HDSR755946.</text:p>
      <text:section text:name="zakelijke-mededeling_id1-3-2" text:style-name="zakelijke-mededeling">
        <text:section text:name="zakelijke-mededeling-tekst_id1-3-2-1" text:style-name="zakelijke-mededeling-tekst">
          <text:section text:name="tekst_id1-3-2-1-1" text:style-name="tekst">
            <text:p text:style-name="common-al">Het waterschap heeft een melding activiteit beoordeeld en deze voldoet aan de indieningsvereisten. De melding is voor het permanent onttrekken van grondwater ten behoeve van tuinberegening nabij Waterweg 31 te De Bilt.</text:p>
            <text:p text:style-name="common-al">Vanaf de periode van 4 augustus 2026 wordt er grondwater onttrokken met een debiet van maximaal  4,2 m³ per uur.</text:p>
            <text:p text:style-name="common-al">Voor het uitvoeren van de activiteit huishoudelijk of kleinschalige toepassing zijn specifieke verplichtingen Algemene regels met meldingsplicht van toepassing. Ook geldt in ons gehele beheergebied de zorgplicht. Wilt u meer weten, kijk dan in onze waterschapsverordening via deze link: <text:a xlink:href="https://lokaleregelgeving.overheid.nl/CVDR707248" xlink:type="simple">https://lokaleregelgeving.overheid.nl/CVDR707248</text:a>. In hoofdstuk 3 staan de regels voor wateronttrekkingsactiviteiten.</text:p>
            <text:p text:style-name="common-al">
            <text:span text:style-name="nadrukvet">Bezwaar</text:span>
          </text:p>
            <text:p text:style-name="common-al">Deze kennisgeving is bedoeld om de omgeving te informeren over de activiteit. Deze kennisgeving is geen besluit dat valt onder de Algemene wet bestuursrecht. Bezwaar en beroep zijn daarom niet mogelijk.</text:p>
            <text:p text:style-name="common-al">
            <text:span text:style-name="nadrukvet">Contact</text:span>
          </text:p>
            <text:p text:style-name="common-al">Wilt u meer informatie? Neem contact op met ons team van de afdeling Vergunningverlening, Toezicht en Handhaving (VTH), telefoonnummer (030) 209 7358. Of kijk op onze website <text:a xlink:href="https://www.hdsr.nl/zelf-regelen/initiatiefnemers-onderhoudsplichtigen/vergunning-melding-informatieplicht/" xlink:type="simple">Vergunning, melding en informatieplicht - HDSR</text:a>.</text:p>
            <text:p text:style-name="common-al">Wilt u op de hoogte blijven van publicaties van de overheid over uw omgeving? Abonneert u zich dan via www.overheid.nl op de e-mailservice. U krijgt dan bericht als er een melding of besluit wordt gepubliceerd over een locatie in uw buurt.</text:p>
            <text:p text:style-name="common-al"/>
            <text:p text:style-name="last-al">Houten, 10 augustus 2026</text:p>
            <text:p text:style-name="tekst_bottom"/>
          </text:section>
        </text:section>
      </text:section>
    </office:text>
  </office:body>
</office:document-content>
</file>

<file path=styles.xml><?xml version="1.0" encoding="utf-8"?>
<office:document-styles xmlns:draw="urn:oasis:names:tc:opendocument:xmlns:drawing:1.0" xmlns:number="urn:oasis:names:tc:opendocument:xmlns:datastyle:1.0" xmlns:office="urn:oasis:names:tc:opendocument:xmlns:office:1.0" xmlns:ofo="urn:oasis:names:tc:opendocument:xmlns:xsl-fo-compatible:1.0" xmlns:style="urn:oasis:names:tc:opendocument:xmlns:style:1.0" xmlns:svg="urn:oasis:names:tc:opendocument:xmlns:svg-compatible:1.0" xmlns:table="urn:oasis:names:tc:opendocument:xmlns:table:1.0" xmlns:text="urn:oasis:names:tc:opendocument:xmlns:text:1.0" xmlns:xlink="http://www.w3.org/1999/xlink" office:version="1.2">
  <office:font-face-decls>
    <style:font-face style:font-family-generic="swiss" style:font-pitch="variable" style:name="Univers" svg:ascent="800" svg:bbox="-168 -250 992 947" svg:cap-height="722" svg:descent="-200" svg:font-family="'Univers LT 55'" svg:font-stretch="normal" svg:font-weight="400" svg:panose-1="2 0 5 3 4 0 0 2 0 3" svg:underline-position="-75" svg:underline-thickness="50" svg:unicode-range="U+0020-FB02" svg:units-per-em="1000" svg:x-height="502"/>
    <style:font-face style:font-family-generic="swiss" style:font-pitch="variable" style:name="UniversCondensed" svg:ascent="800" svg:bbox="-166 -250 1000 988" svg:cap-height="722" svg:descent="-200" svg:font-family="'Univers LT 57 Condensed'" svg:font-stretch="normal" svg:font-weight="400" svg:panose-1="2 0 5 3 5 0 0 2 0 3" svg:underline-position="-50" svg:underline-thickness="50" svg:unicode-range="U+0020-FB02" svg:units-per-em="1000" svg:x-height="505"/>
    <style:font-face style:font-adornments="Regular" style:font-family-generic="swiss" style:font-pitch="variable" style:name="UniversCondensedBold" svg:ascent="800" svg:bbox="-83 -250 1000 969" svg:cap-height="722" svg:descent="-200" svg:font-family="'Univers LT 67 CondensedBold'" svg:font-stretch="normal" svg:font-weight="700" svg:panose-1="2 0 8 3 6 0 0 2 0 3" svg:underline-position="-50" svg:underline-thickness="50" svg:unicode-range="U+0020-FB02" svg:units-per-em="1000" svg:x-height="505"/>
  </office:font-face-decls>
  <office:styles>
    <style:default-style style:family="paragraph">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default-style>
    <style:default-style style:family="text">
      <style:text-properties style:font-name="Univers" style:letter-kerning="true" ofo:color="#000000" ofo:country="NL" ofo:font-size="9.06pt" ofo:hyphenate="true" ofo:hyphenation-push-char-count="2" ofo:hyphenation-remain-char-count="2" ofo:language="nl"/>
    </style:default-style>
    <style:style style:family="paragraph" style:name="Standard">
      <style:paragraph-properties style:line-break="strict" style:punctuation-wrap="hanging" style:text-autospace="ideograph-alpha" style:writing-mode="page" ofo:hyphenation-ladder-count="no-limit"/>
      <style:text-properties style:font-name="Univers" style:letter-kerning="true" ofo:color="#000000" ofo:country="NL" ofo:font-size="9.06pt" ofo:hyphenate="true" ofo:hyphenation-push-char-count="2" ofo:hyphenation-remain-char-count="2" ofo:language="nl"/>
    </style:style>
    <style:style style:family="text" style:name="Standard">
      <style:text-properties style:font-name="Univers" style:letter-kerning="true" ofo:color="#000000" ofo:country="NL" ofo:font-size="9.06pt" ofo:hyphenate="true" ofo:hyphenation-push-char-count="2" ofo:hyphenation-remain-char-count="2" ofo:language="nl"/>
    </style:style>
    <style:style style:family="graphic" style:name="Standard">
      <style:graphic-properties draw:blue="0%" draw:color-inversion="false" draw:color-mode="standard" draw:contrast="0%" draw:gamma="100%" draw:green="0%" draw:image-opacity="100%" draw:luminance="0%" draw:red="0%" style:background-transparency="100%" style:horizontal-pos="right" style:horizontal-rel="paragraph" style:mirror="none" style:number-wrapped-paragraphs="no-limit" style:protect="content size position" style:shadow="none" style:wrap="parallel" style:wrap-contour="false" ofo:background-color="transparent" ofo:border="none" ofo:clip="rect(0cm, 0cm, 0cm, 0cm)" ofo:margin-bottom="0cm" ofo:margin-left="0cm" ofo:margin-right="0cm" ofo:margin-top="0cm"/>
    </style:style>
    <style:style style:family="section" style:name="Standard">
      <style:section-properties ofo:margin-left="0cm" ofo:margin-right="0cm"/>
    </style:style>
    <style:style style:family="table" style:name="Standard"/>
    <style:style style:family="table-column" style:name="Standard"/>
    <style:style style:family="table-row" style:name="Standard"/>
    <style:style style:family="table-cell" style:name="Standard"/>
    <style:style style:family="section" style:name="protected">
      <style:section-properties style:editable="false" style:protect="true"/>
    </style:style>
    <style:style style:family="paragraph" style:name="aan-wie" style:parent-style-name="Standard"/>
    <style:style style:family="text" style:name="aanhaling" style:parent-style-name="Standard"/>
    <style:style style:family="section" style:name="aanhef" style:parent-style-name="Standard"/>
    <style:style style:family="text" style:name="achternaam" style:parent-style-name="Standard"/>
    <style:style style:family="text" style:name="actie" style:parent-style-name="Standard"/>
    <style:style style:family="section" style:name="adres" style:parent-style-name="Standard"/>
    <style:style style:family="section" style:name="adreslijst" style:parent-style-name="Standard"/>
    <style:style style:family="paragraph" style:name="adresregel" style:parent-style-name="Standard"/>
    <style:style style:family="section" style:name="advies" style:parent-style-name="Standard"/>
    <style:style style:family="section" style:name="adviesRvS" style:parent-style-name="Standard"/>
    <style:style style:family="section" style:name="afdeling" style:parent-style-name="Standard"/>
    <style:style style:family="paragraph" style:name="afdeling_bottom" style:parent-style-name="Standard">
      <style:paragraph-properties style:line-spacing="0mm" style:text-autospace="none" ofo:line-height="0.001cm" ofo:margin-bottom="3.5mm"/>
    </style:style>
    <style:style style:family="text" style:name="afk" style:parent-style-name="Standard"/>
    <style:style style:family="section" style:name="afkondiging" style:parent-style-name="Standard"/>
    <style:style style:family="paragraph" style:name="afkondiging_top" style:parent-style-name="Standard">
      <style:paragraph-properties style:line-spacing="0mm" style:text-autospace="none" ofo:line-height="0.001cm" ofo:margin-top="3.5mm"/>
    </style:style>
    <style:style style:family="paragraph" style:name="afzender" style:parent-style-name="Standard"/>
    <style:style style:family="section" style:name="agenda" style:parent-style-name="Standard"/>
    <style:style style:family="section" style:name="agenda-divisie" style:parent-style-name="Standard"/>
    <style:style style:family="paragraph" style:name="agenda-uitgifte" style:parent-style-name="Standard"/>
    <style:style style:family="section" style:name="agendakop" style:parent-style-name="Standard"/>
    <style:style style:family="section" style:name="agendapunt" style:parent-style-name="Standard"/>
    <style:style style:family="paragraph" style:name="agendapunt_top" style:parent-style-name="Standard">
      <style:paragraph-properties style:line-spacing="0mm" style:text-autospace="none" ofo:border-top="2.5pt solid #000000" ofo:line-height="0.001cm" ofo:margin-top="1mm"/>
    </style:style>
    <style:style style:family="paragraph" style:name="al" style:parent-style-name="Standard">
      <style:paragraph-properties ofo:line-height="115%"/>
    </style:style>
    <style:style style:family="paragraph" style:name="al-groep_al" style:parent-style-name="Standard">
      <style:paragraph-properties ofo:line-height="9.25pt"/>
    </style:style>
    <style:style style:family="paragraph" style:name="handelingen_al" style:parent-style-name="Standard">
      <style:paragraph-properties ofo:line-height="9.25pt"/>
    </style:style>
    <style:style style:family="paragraph" style:name="onderwerp_al" style:parent-style-name="Standard">
      <style:paragraph-properties ofo:margin-bottom="3.5mm"/>
    </style:style>
    <style:style style:family="paragraph" style:name="table_al" style:parent-style-name="Standard">
      <style:paragraph-properties ofo:line-height="115%"/>
    </style:style>
    <style:style style:family="paragraph" style:name="bezwaarschrift_al" style:parent-style-name="Standard">
      <style:paragraph-properties ofo:line-height="9.25pt" ofo:margin-bottom="3mm"/>
    </style:style>
    <style:style style:family="paragraph" style:name="last-al" style:parent-style-name="Standard">
      <style:paragraph-properties ofo:line-height="115%"/>
    </style:style>
    <style:style style:family="paragraph" style:name="common-al" style:parent-style-name="Standard">
      <style:paragraph-properties ofo:line-height="115%" ofo:margin-bottom="10pt"/>
    </style:style>
    <style:style style:family="paragraph" style:name="opening_al" style:parent-style-name="Standard">
      <style:paragraph-properties ofo:line-height="9.6pt" ofo:margin-top="3.5mm"/>
      <style:text-properties ofo:font-size="8.7pt"/>
    </style:style>
    <style:style style:family="section" style:name="al-groep" style:parent-style-name="Standard"/>
    <style:style style:family="paragraph" style:name="al-groep_top" style:parent-style-name="Standard">
      <style:paragraph-properties style:line-spacing="0mm" style:text-autospace="none" ofo:line-height="0.001cm" ofo:margin-top="3.5mm"/>
    </style:style>
    <style:style style:family="section" style:name="handelingen_al-groep" style:parent-style-name="Standard"/>
    <style:style style:family="paragraph" style:name="handelingen_al-groep_bottom" style:parent-style-name="Standard">
      <style:paragraph-properties style:line-spacing="0mm" style:text-autospace="none" ofo:line-height="0.001cm" ofo:margin-bottom="3.5mm"/>
    </style:style>
    <style:style style:family="section" style:name="motie-info_al-groep" style:parent-style-name="Standard"/>
    <style:style style:family="section" style:name="algemeen" style:parent-style-name="Standard"/>
    <style:style style:family="section" style:name="amendement" style:parent-style-name="Standard"/>
    <style:style style:family="section" style:name="amendement-lid" style:parent-style-name="Standard"/>
    <style:style style:family="section" style:name="antwoord" style:parent-style-name="Standard"/>
    <style:style style:family="section" style:name="artikel" style:parent-style-name="Standard"/>
    <style:style style:family="section" style:name="artikel.toelichting" style:parent-style-name="Standard"/>
    <style:style style:family="section" style:name="artikelkop" style:parent-style-name="Standard"/>
    <style:style style:family="section" style:name="artikeltekst" style:parent-style-name="Standard"/>
    <style:style style:family="text" style:name="begrotingshoofdstuk" style:parent-style-name="Standard"/>
    <style:style style:family="text" style:name="betekenisvolle_tekst" style:parent-style-name="Standard"/>
    <style:style style:family="text" style:name="betekenisvolle_tekst_definitie" style:parent-style-name="Standard"/>
    <style:style style:family="paragraph" style:name="betrokkene" style:parent-style-name="Standard"/>
    <style:style style:family="section" style:name="bezwaar" style:parent-style-name="Standard"/>
    <style:style style:family="section" style:name="bezwaarschrift" style:parent-style-name="Standard"/>
    <style:style style:family="paragraph" style:name="bezwaarschrift_top" style:parent-style-name="Standard">
      <style:paragraph-properties style:line-spacing="0mm" style:text-autospace="none" ofo:line-height="0.001cm" ofo:margin-top="6.5pt"/>
    </style:style>
    <style:style style:family="section" style:name="bijlage" style:parent-style-name="Standard"/>
    <style:style style:family="paragraph" style:name="bijlage_top" style:parent-style-name="Standard">
      <style:paragraph-properties style:line-spacing="0mm" style:text-autospace="none" ofo:break-before="page" ofo:line-height="0.001cm"/>
    </style:style>
    <style:style style:family="section" style:name="bijlage-sluiting" style:parent-style-name="Standard"/>
    <style:style style:family="paragraph" style:name="bijschrift" style:parent-style-name="Standard">
      <style:paragraph-properties ofo:keep-with-next="always" ofo:padding-top="1mm"/>
      <style:text-properties ofo:font-size="8pt"/>
    </style:style>
    <style:style style:family="paragraph" style:name="bijschrift_boven" style:parent-style-name="Standard">
      <style:paragraph-properties ofo:keep-together="always" ofo:padding-top="1mm"/>
      <style:text-properties ofo:font-size="8pt"/>
    </style:style>
    <style:style style:family="section" style:name="binnenwet" style:parent-style-name="Standard"/>
    <style:style style:family="section" style:name="bladgemeenschappelijkeregeling" style:parent-style-name="Standard"/>
    <style:style style:family="section" style:name="boek" style:parent-style-name="Standard"/>
    <style:style style:family="section" style:name="box" style:parent-style-name="Standard"/>
    <style:style style:family="text" style:name="br" style:parent-style-name="Standard"/>
    <style:style style:family="paragraph" style:name="briefaanhef" style:parent-style-name="Standard"/>
    <style:style style:family="section" style:name="brieftekst" style:parent-style-name="Standard"/>
    <style:style style:family="section" style:name="bron" style:parent-style-name="Standard"/>
    <style:style style:family="section" style:name="cao" style:parent-style-name="Standard"/>
    <style:style style:family="section" style:name="cao-bijlage" style:parent-style-name="Standard"/>
    <style:style style:family="section" style:name="cao-divisie" style:parent-style-name="Standard"/>
    <style:style style:family="section" style:name="cao-sluiting" style:parent-style-name="Standard"/>
    <style:style style:family="section" style:name="cao-tekst" style:parent-style-name="Standard"/>
    <style:style style:family="paragraph" style:name="cao-type" style:parent-style-name="Standard"/>
    <style:style style:family="section" style:name="cao-wijziging" style:parent-style-name="Standard"/>
    <style:style style:family="section" style:name="cao-wijziging-groep" style:parent-style-name="Standard"/>
    <style:style style:family="section" style:name="circulaire" style:parent-style-name="Standard"/>
    <style:style style:family="section" style:name="circulaire-sluiting" style:parent-style-name="Standard"/>
    <style:style style:family="section" style:name="circulaire-tekst" style:parent-style-name="Standard"/>
    <style:style style:family="section" style:name="circulaire.aanhef" style:parent-style-name="Standard"/>
    <style:style style:family="section" style:name="circulaire.divisie" style:parent-style-name="Standard"/>
    <style:style style:family="text" style:name="cit" style:parent-style-name="Standard"/>
    <style:style style:family="section" style:name="citaat" style:parent-style-name="Standard"/>
    <style:style style:family="section" style:name="citaat-artikel" style:parent-style-name="Standard"/>
    <style:style style:family="table-column" style:name="colspec" style:parent-style-name="Standard"/>
    <style:style style:family="section" style:name="considerans" style:parent-style-name="Standard"/>
    <style:style style:family="paragraph" style:name="considerans_bottom" style:parent-style-name="Standard">
      <style:paragraph-properties style:line-spacing="0mm" style:text-autospace="none" ofo:line-height="0.001cm" ofo:margin-bottom="6.5pt"/>
    </style:style>
    <style:style style:family="paragraph" style:name="considerans.al" style:parent-style-name="Standard">
      <style:paragraph-properties ofo:margin-bottom="1.25pt" ofo:margin-top="4pt"/>
    </style:style>
    <text:list-style style:name="considerans.lijst"/>
    <style:style style:family="section" style:name="context" style:parent-style-name="Standard"/>
    <style:style style:family="paragraph" style:name="context_bottom" style:parent-style-name="Standard">
      <style:paragraph-properties style:line-spacing="0mm" style:text-autospace="none" ofo:line-height="0.001cm" ofo:margin-bottom="6.5pt"/>
    </style:style>
    <style:style style:family="paragraph" style:name="context.al" style:parent-style-name="Standard">
      <style:paragraph-properties ofo:line-height="130%" ofo:margin-bottom="3.5mm"/>
      <style:text-properties ofo:font-style="italic"/>
    </style:style>
    <text:list-style style:name="context.lijst"/>
    <style:style style:family="paragraph" style:name="dagtekening" style:parent-style-name="Standard">
      <style:text-properties ofo:font-style="italic"/>
    </style:style>
    <style:style style:family="text" style:name="datum" style:parent-style-name="Standard"/>
    <style:style style:family="paragraph" style:name="datumtekst" style:parent-style-name="Standard"/>
    <style:style style:family="section" style:name="deel" style:parent-style-name="Standard"/>
    <style:style style:family="section" style:name="definitie" style:parent-style-name="Standard"/>
    <style:style style:family="section" style:name="definitie-item" style:parent-style-name="Standard"/>
    <style:style style:family="section" style:name="definitielijst" style:parent-style-name="Standard"/>
    <style:style style:family="text" style:name="deze" style:parent-style-name="Standard"/>
    <style:style style:family="text" style:name="dfn" style:parent-style-name="Standard"/>
    <style:style style:family="section" style:name="dictum" style:parent-style-name="Standard"/>
    <style:style style:family="section" style:name="divisie" style:parent-style-name="Standard"/>
    <style:style style:family="section" style:name="dossier" style:parent-style-name="Standard"/>
    <style:style style:family="text" style:name="dossiernr" style:parent-style-name="Standard"/>
    <style:style style:family="paragraph" style:name="dossiernummer" style:parent-style-name="Standard"/>
    <style:style style:family="text" style:name="dossierref" style:parent-style-name="Standard"/>
    <style:style style:family="section" style:name="enig-artikel" style:parent-style-name="Standard"/>
    <style:style style:family="table-cell" style:name="entry" style:parent-style-name="Standard">
      <style:text-properties ofo:font-size="7pt"/>
    </style:style>
    <style:style style:family="table-cell" style:name="thead_entry" style:parent-style-name="Standard">
      <style:text-properties ofo:font-weight="bold"/>
    </style:style>
    <style:style style:family="table-cell" style:name="cell_frame_all" style:parent-style-name="Standard">
      <style:table-cell-properties ofo:border-bottom="1px solid #000000" ofo:border-left="1px solid #000000" ofo:border-right="1px solid #000000" ofo:border-top="1px solid #000000"/>
      <style:paragraph-properties ofo:border-bottom="1px solid #000000" ofo:border-left="1px solid #000000" ofo:border-right="1px solid #000000" ofo:border-top="1px solid #000000"/>
    </style:style>
    <style:style style:family="table" style:name="entrytbl" style:parent-style-name="Standard"/>
    <style:style style:family="text" style:name="extref" style:parent-style-name="Standard"/>
    <style:style style:family="text" style:name="extref-groep" style:parent-style-name="Standard"/>
    <style:style style:family="section" style:name="formule" style:parent-style-name="Standard"/>
    <style:style style:family="text" style:name="functie" style:parent-style-name="Standard"/>
    <style:style style:family="section" style:name="functietypering" style:parent-style-name="Standard"/>
    <style:style style:family="paragraph" style:name="geadresseerde" style:parent-style-name="Standard"/>
    <style:style style:family="section" style:name="gegeven" style:parent-style-name="Standard"/>
    <style:style style:family="section" style:name="gemeenteblad" style:parent-style-name="Standard"/>
    <style:style style:family="section" style:name="gewijzigd-verdrag" style:parent-style-name="Standard"/>
    <style:style style:family="section" style:name="goedkeuring" style:parent-style-name="Standard"/>
    <style:style style:family="section" style:name="handeling_bijlage" style:parent-style-name="Standard"/>
    <style:style style:family="paragraph" style:name="handeling_bijlage_top" style:parent-style-name="Standard">
      <style:paragraph-properties style:line-spacing="0mm" style:text-autospace="none" ofo:border-top="2.5pt solid #000000" ofo:line-height="0.001cm" ofo:margin-top="1mm"/>
    </style:style>
    <style:style style:family="section" style:name="handelingen" style:parent-style-name="Standard"/>
    <style:style style:family="section" style:name="handelingen-boekje" style:parent-style-name="Standard"/>
    <style:style style:family="text" style:name="herdruk" style:parent-style-name="Standard"/>
    <style:style style:family="section" style:name="histnoot" style:parent-style-name="Standard"/>
    <style:style style:family="section" style:name="hoofdstuk" style:parent-style-name="Standard"/>
    <style:style style:family="paragraph" style:name="hoofdstuk_bottom" style:parent-style-name="Standard">
      <style:paragraph-properties style:line-spacing="0mm" style:text-autospace="none" ofo:line-height="0.001cm" ofo:margin-bottom="2.7mm"/>
    </style:style>
    <style:style style:family="section" style:name="illustratie" style:parent-style-name="Standard"/>
    <style:style style:family="paragraph" style:name="in-afschrift-aan" style:parent-style-name="Standard"/>
    <style:style style:family="text" style:name="indexterm" style:parent-style-name="Standard"/>
    <style:style style:family="text" style:name="inf" style:parent-style-name="Standard">
      <style:text-properties style:text-position="sub 60%" ofo:font-size="100%"/>
    </style:style>
    <style:style style:family="section" style:name="inhoud" style:parent-style-name="Standard"/>
    <style:style style:family="section" style:name="inhoud-al" style:parent-style-name="Standard"/>
    <style:style style:family="section" style:name="inhoud-groep" style:parent-style-name="Standard"/>
    <style:style style:family="section" style:name="inhoud-tussenkop" style:parent-style-name="Standard"/>
    <style:style style:family="section" style:name="inhoudsopgave-handelingen" style:parent-style-name="Standard"/>
    <style:style style:family="paragraph" style:name="intitule" style:parent-style-name="Standard">
      <style:paragraph-properties ofo:line-height="140%" ofo:margin-bottom="2.7mm"/>
      <style:text-properties ofo:font-size="12pt" ofo:font-weight="bold" ofo:hyphenate="false"/>
    </style:style>
    <style:style style:family="text" style:name="intref" style:parent-style-name="Standard"/>
    <style:style style:family="text" style:name="intref-groep" style:parent-style-name="Standard"/>
    <style:style style:family="paragraph" style:name="item-titel" style:parent-style-name="Standard">
      <style:paragraph-properties ofo:line-height="14pt" ofo:margin-top="0mm" ofo:padding-bottom="7pt" ofo:padding-top="0mm"/>
      <style:text-properties ofo:font-size="12.9pt" ofo:font-weight="bold"/>
    </style:style>
    <style:style style:family="section" style:name="kamerstuk" style:parent-style-name="Standard"/>
    <style:style style:family="section" style:name="kamerstukkop" style:parent-style-name="Standard"/>
    <style:style style:family="section" style:name="kamervraagbijlage" style:parent-style-name="Standard"/>
    <style:style style:family="section" style:name="kamervraagkop" style:parent-style-name="Standard"/>
    <style:style style:family="paragraph" style:name="kamervraagnummer" style:parent-style-name="Standard"/>
    <style:style style:family="paragraph" style:name="kamervraagomschrijving" style:parent-style-name="Standard"/>
    <style:style style:family="text" style:name="kamervraagonderwerp" style:parent-style-name="Standard"/>
    <style:style style:family="section" style:name="kamervraagopmerking" style:parent-style-name="Standard"/>
    <style:style style:family="section" style:name="kamervragen" style:parent-style-name="Standard"/>
    <style:style style:family="paragraph" style:name="kenmerk" style:parent-style-name="Standard"/>
    <style:style style:family="paragraph" style:name="koning" style:parent-style-name="Standard"/>
    <style:style style:family="section" style:name="kop" style:parent-style-name="Standard"/>
    <style:style style:family="paragraph" style:name="koptekst" style:parent-style-name="Standard"/>
    <style:style style:family="text" style:name="label" style:parent-style-name="Standard"/>
    <style:style style:family="text" style:name="artikel_kop_label" style:parent-style-name="Standard">
      <style:text-properties ofo:font-size="10pt" ofo:font-weight="bold"/>
    </style:style>
    <text:list-style style:name="li"/>
    <style:style style:family="paragraph" style:name="li.nr" style:parent-style-name="Standard"/>
    <text:list-style style:name="lid"/>
    <style:style style:family="paragraph" style:name="lidnr" style:parent-style-name="Standard"/>
    <text:list-style style:name="lijst"/>
    <text:list-style style:name="al-groep_lijst"/>
    <style:style style:family="section" style:name="marge-groep" style:parent-style-name="Standard"/>
    <style:style style:family="section" style:name="margetekst" style:parent-style-name="Standard"/>
    <style:style style:family="section" style:name="meta" style:parent-style-name="Standard"/>
    <style:style style:family="section" style:name="metadata" style:parent-style-name="Standard"/>
    <style:style style:family="paragraph" style:name="ministerie" style:parent-style-name="Standard"/>
    <style:style style:family="section" style:name="model" style:parent-style-name="Standard"/>
    <style:style style:family="section" style:name="motie" style:parent-style-name="Standard"/>
    <style:style style:family="paragraph" style:name="motie_top" style:parent-style-name="Standard">
      <style:paragraph-properties style:line-spacing="0mm" style:text-autospace="none" ofo:line-height="0.001cm" ofo:margin-top="10pt"/>
    </style:style>
    <style:style style:family="section" style:name="motie-info" style:parent-style-name="Standard"/>
    <style:style style:family="text" style:name="naam" style:parent-style-name="Standard">
      <style:text-properties ofo:font-weight="bold"/>
    </style:style>
    <style:style style:family="text" style:name="ondertekening_naam" style:parent-style-name="Standard"/>
    <style:style style:family="paragraph" style:name="naamlijst" style:parent-style-name="Standard"/>
    <style:style style:family="section" style:name="nader-rapport" style:parent-style-name="Standard"/>
    <style:style style:family="text" style:name="nadruk" style:parent-style-name="Standard"/>
    <style:style style:family="text" style:name="nadrukvet" style:parent-style-name="Standard">
      <style:text-properties ofo:font-weight="bold"/>
    </style:style>
    <style:style style:family="text" style:name="nadrukcur" style:parent-style-name="Standard">
      <style:text-properties ofo:font-style="italic"/>
    </style:style>
    <style:style style:family="text" style:name="nadrukvetcur" style:parent-style-name="Standard">
      <style:text-properties ofo:font-style="italic" ofo:font-weight="bold"/>
    </style:style>
    <style:style style:family="text" style:name="nadrukondlijn" style:parent-style-name="Standard">
      <style:text-properties style:text-underline-style="solid"/>
    </style:style>
    <style:style style:family="section" style:name="nawerk" style:parent-style-name="Standard"/>
    <style:style style:family="paragraph" style:name="nds-nr" style:parent-style-name="Standard"/>
    <style:style style:family="section" style:name="nds-stuk" style:parent-style-name="Standard"/>
    <style:style style:family="section" style:name="niet-dossier-stuk" style:parent-style-name="Standard"/>
    <style:style style:family="section" style:name="noot" style:parent-style-name="Standard"/>
    <style:style style:family="paragraph" style:name="noot.al" style:parent-style-name="Standard"/>
    <text:list-style style:name="noot.li"/>
    <text:list-style style:name="noot.lijst"/>
    <style:style style:family="paragraph" style:name="noot.nr" style:parent-style-name="Standard"/>
    <style:style style:family="text" style:name="nootref" style:parent-style-name="Standard">
      <style:text-properties style:text-position="super 60%" ofo:font-size="100%"/>
    </style:style>
    <style:style style:family="section" style:name="nota-toelichting" style:parent-style-name="Standard"/>
    <style:style style:family="text" style:name="nr" style:parent-style-name="Standard"/>
    <style:style style:family="text" style:name="handelingen_nr" style:parent-style-name="Standard">
      <style:text-properties ofo:font-size="12.9pt" ofo:font-weight="bold"/>
    </style:style>
    <style:style style:family="text" style:name="opening_nr" style:parent-style-name="Standard">
      <style:text-properties ofo:font-size="12.9pt" ofo:font-weight="bold"/>
    </style:style>
    <style:style style:family="text" style:name="artikel_kop_nr" style:parent-style-name="Standard">
      <style:text-properties ofo:font-size="10pt" ofo:font-weight="bold"/>
    </style:style>
    <style:style style:family="section" style:name="object_van_advies" style:parent-style-name="Standard"/>
    <style:style style:family="section" style:name="officiele-inhoudsopgave" style:parent-style-name="Standard"/>
    <style:style style:family="section" style:name="officiele-publicatie" style:parent-style-name="Standard"/>
    <style:style style:family="text" style:name="omissie" style:parent-style-name="Standard"/>
    <style:style style:family="text" style:name="ondernummer" style:parent-style-name="Standard"/>
    <style:style style:family="section" style:name="ondertekenaar" style:parent-style-name="Standard"/>
    <style:style style:family="paragraph" style:name="ondertekening" style:parent-style-name="Standard"/>
    <style:style style:family="section" style:name="onderwerp" style:parent-style-name="Standard"/>
    <style:style style:family="section" style:name="onderwerpbrief" style:parent-style-name="Standard"/>
    <style:style style:family="section" style:name="opening" style:parent-style-name="Standard"/>
    <style:style style:family="paragraph" style:name="opening_bottom" style:parent-style-name="Standard">
      <style:paragraph-properties style:line-spacing="0mm" style:text-autospace="none" ofo:line-height="0.001cm" ofo:margin-bottom="56mm"/>
    </style:style>
    <style:style style:family="paragraph" style:name="opmerking" style:parent-style-name="Standard"/>
    <style:style style:family="text" style:name="organisatie" style:parent-style-name="Standard"/>
    <style:style style:family="text" style:name="ovl" style:parent-style-name="Standard"/>
    <style:style style:family="paragraph" style:name="paginanr" style:parent-style-name="Standard"/>
    <style:style style:family="paragraph" style:name="paginareeks" style:parent-style-name="Standard"/>
    <style:style style:family="section" style:name="paragraaf" style:parent-style-name="Standard"/>
    <style:style style:family="section" style:name="plaatje" style:parent-style-name="Standard"/>
    <style:style style:family="text" style:name="plaats" style:parent-style-name="Standard"/>
    <style:style style:family="text" style:name="politiek" style:parent-style-name="Standard"/>
    <style:style style:family="section" style:name="preambule" style:parent-style-name="Standard"/>
    <style:style style:family="section" style:name="provinciaalblad" style:parent-style-name="Standard"/>
    <style:style style:family="section" style:name="provincieblad" style:parent-style-name="Standard"/>
    <style:style style:family="text" style:name="raadnr" style:parent-style-name="Standard"/>
    <style:style style:family="section" style:name="rectificatietekst" style:parent-style-name="Standard"/>
    <style:style style:family="text" style:name="redactie" style:parent-style-name="Standard"/>
    <style:style style:family="text" style:name="ref-item" style:parent-style-name="Standard"/>
    <style:style style:family="section" style:name="referentie" style:parent-style-name="Standard"/>
    <style:style style:family="section" style:name="regeling" style:parent-style-name="Standard"/>
    <style:style style:family="section" style:name="regeling-sluiting" style:parent-style-name="Standard"/>
    <style:style style:family="section" style:name="regeling-tekst" style:parent-style-name="Standard"/>
    <style:style style:family="text" style:name="rijkswetnr" style:parent-style-name="Standard"/>
    <style:style style:family="table-row" style:name="row" style:parent-style-name="Standard"/>
    <style:style style:family="section" style:name="scheidingsteken" style:parent-style-name="Standard"/>
    <style:style style:family="paragraph" style:name="sector" style:parent-style-name="Standard"/>
    <style:style style:family="section" style:name="slotformulering" style:parent-style-name="Standard"/>
    <style:style style:family="table-column" style:name="spanspec" style:parent-style-name="Standard"/>
    <style:style style:family="section" style:name="specificatie" style:parent-style-name="Standard"/>
    <style:style style:family="section" style:name="specificatie-item" style:parent-style-name="Standard"/>
    <style:style style:family="section" style:name="specificatielijst" style:parent-style-name="Standard"/>
    <style:style style:family="section" style:name="spreekbeurt" style:parent-style-name="Standard"/>
    <style:style style:family="paragraph" style:name="spreker" style:parent-style-name="Standard"/>
    <style:style style:family="section" style:name="staatsblad" style:parent-style-name="Standard"/>
    <style:style style:family="section" style:name="staatscourant" style:parent-style-name="Standard"/>
    <style:style style:family="section" style:name="structuurtekst" style:parent-style-name="Standard"/>
    <style:style style:family="section" style:name="stuk" style:parent-style-name="Standard"/>
    <style:style style:family="paragraph" style:name="stuknr" style:parent-style-name="Standard"/>
    <style:style style:family="section" style:name="sub-paragraaf" style:parent-style-name="Standard"/>
    <style:style style:family="paragraph" style:name="subtitel" style:parent-style-name="Standard"/>
    <style:style style:family="text" style:name="sup" style:parent-style-name="Standard">
      <style:text-properties style:text-position="super 60%" ofo:font-size="100%"/>
    </style:style>
    <style:style style:family="paragraph" style:name="sys.gegevens" style:parent-style-name="Standard"/>
    <style:style style:family="section" style:name="table" style:parent-style-name="Standard"/>
    <style:style style:family="paragraph" style:name="table_top" style:parent-style-name="Standard">
      <style:paragraph-properties style:line-spacing="0mm" style:text-autospace="none" ofo:line-height="0.001cm" ofo:margin-top="0pt"/>
    </style:style>
    <style:style style:family="paragraph" style:name="table_bottom" style:parent-style-name="Standard">
      <style:paragraph-properties style:line-spacing="0mm" style:text-autospace="none" ofo:line-height="0.001cm" ofo:margin-bottom="1.5pt"/>
    </style:style>
    <style:style style:family="table" style:name="tbody" style:parent-style-name="Standard"/>
    <style:style style:family="section" style:name="tekst" style:parent-style-name="Standard"/>
    <style:style style:family="paragraph" style:name="tekst_bottom" style:parent-style-name="Standard">
      <style:paragraph-properties style:line-spacing="0mm" style:text-autospace="none" ofo:line-height="0.001cm" ofo:margin-bottom="8.7pt"/>
    </style:style>
    <style:style style:family="section" style:name="handelingen_tekst" style:parent-style-name="Standard"/>
    <style:style style:family="paragraph" style:name="handelingen_tekst_bottom" style:parent-style-name="Standard">
      <style:paragraph-properties style:line-spacing="0mm" style:text-autospace="none" ofo:line-height="0.001cm" ofo:margin-bottom="0pt"/>
    </style:style>
    <style:style style:family="section" style:name="circulaire_tekst" style:parent-style-name="Standard"/>
    <style:style style:family="paragraph" style:name="circulaire_tekst_bottom" style:parent-style-name="Standard">
      <style:paragraph-properties style:line-spacing="0mm" style:text-autospace="none" ofo:line-height="0.001cm" ofo:margin-bottom="10pt"/>
    </style:style>
    <style:style style:family="section" style:name="tekst-sluiting" style:parent-style-name="Standard"/>
    <style:style style:family="text" style:name="tekstcorrectie" style:parent-style-name="Standard"/>
    <style:style style:family="section" style:name="tekstplaatsing" style:parent-style-name="Standard"/>
    <style:style style:family="paragraph" style:name="tekstregel" style:parent-style-name="Standard"/>
    <style:style style:family="paragraph" style:name="term" style:parent-style-name="Standard">
      <style:text-properties ofo:font-style="italic"/>
    </style:style>
    <style:style style:family="table" style:name="tfoot" style:parent-style-name="Standard"/>
    <style:style style:family="table" style:name="tgroup" style:parent-style-name="Standard">
      <style:table-properties ofo:margin-bottom="1.5mm" ofo:margin-top="0.8mm"/>
    </style:style>
    <style:style style:family="table" style:name="thead" style:parent-style-name="Standard"/>
    <style:style style:family="paragraph" style:name="titel" style:parent-style-name="Standard">
      <style:paragraph-properties ofo:keep-with-next="always" ofo:margin-bottom="1.0mm" ofo:margin-top="2.0mm"/>
    </style:style>
    <style:style style:family="paragraph" style:name="single-kop-titel" style:parent-style-name="Standard">
      <style:paragraph-properties ofo:line-height="140%" ofo:margin-bottom="2.7mm"/>
      <style:text-properties ofo:font-size="12pt" ofo:font-weight="bold" ofo:hyphenate="false"/>
    </style:style>
    <style:style style:family="paragraph" style:name="paragraaf_kop" style:parent-style-name="Standard">
      <style:paragraph-properties ofo:keep-with-next="always"/>
      <style:text-properties ofo:font-weight="bold"/>
    </style:style>
    <style:style style:family="paragraph" style:name="hoofdstuk_kop" style:parent-style-name="Standard">
      <style:paragraph-properties ofo:keep-with-next="always"/>
      <style:text-properties ofo:font-size="10pt" ofo:font-weight="bold"/>
    </style:style>
    <style:style style:family="paragraph" style:name="afdeling_kop" style:parent-style-name="Standard">
      <style:paragraph-properties ofo:keep-with-next="always"/>
      <style:text-properties ofo:font-size="10pt" ofo:font-weight="bold"/>
    </style:style>
    <style:style style:family="paragraph" style:name="artikel_kop_titel" style:parent-style-name="Standard">
      <style:paragraph-properties ofo:keep-with-next="always" ofo:margin-top="10pt"/>
      <style:text-properties ofo:font-size="10pt" ofo:font-weight="bold"/>
    </style:style>
    <style:style style:family="paragraph" style:name="kop_level0" style:parent-style-name="Standard">
      <style:paragraph-properties ofo:keep-with-next="always" ofo:margin-bottom="14pt"/>
      <style:text-properties ofo:font-size="14pt" ofo:font-weight="bold" ofo:hyphenate="false"/>
    </style:style>
    <style:style style:family="paragraph" style:name="kop_level1" style:parent-style-name="Standard">
      <style:paragraph-properties ofo:keep-with-next="always"/>
      <style:text-properties ofo:font-size="10pt" ofo:font-weight="bold"/>
    </style:style>
    <style:style style:family="paragraph" style:name="kop_level2" style:parent-style-name="Standard">
      <style:paragraph-properties ofo:keep-with-next="always"/>
      <style:text-properties ofo:font-size="10pt" ofo:font-style="italic" ofo:font-weight="bold"/>
    </style:style>
    <style:style style:family="paragraph" style:name="kop_level3" style:parent-style-name="Standard">
      <style:paragraph-properties ofo:keep-with-next="always"/>
      <style:text-properties ofo:font-size="10pt" ofo:font-style="italic"/>
    </style:style>
    <style:style style:family="paragraph" style:name="kop_level4" style:parent-style-name="Standard">
      <style:paragraph-properties ofo:keep-with-next="always"/>
      <style:text-properties ofo:font-size="10pt" ofo:font-weight="bold"/>
    </style:style>
    <style:style style:family="paragraph" style:name="kop_level5" style:parent-style-name="Standard">
      <style:paragraph-properties ofo:keep-with-next="always"/>
      <style:text-properties ofo:font-size="10pt" ofo:font-style="italic" ofo:font-weight="bold"/>
    </style:style>
    <style:style style:family="paragraph" style:name="kop_level6plus" style:parent-style-name="Standard">
      <style:paragraph-properties ofo:keep-with-next="always"/>
      <style:text-properties ofo:font-size="10pt" ofo:font-style="italic"/>
    </style:style>
    <style:style style:family="section" style:name="titeldeel" style:parent-style-name="Standard"/>
    <style:style style:family="paragraph" style:name="title" style:parent-style-name="Standard">
      <style:paragraph-properties ofo:margin-top="3.5mm"/>
      <style:text-properties ofo:font-size="7pt" ofo:font-weight="bold"/>
    </style:style>
    <style:style style:family="section" style:name="tractatenblad" style:parent-style-name="Standard"/>
    <style:style style:family="paragraph" style:name="tussenkop" style:parent-style-name="Standard"/>
    <style:style style:family="paragraph" style:name="tussenkopcur" style:parent-style-name="Standard">
      <style:paragraph-properties ofo:keep-with-next="always" ofo:margin-top="6.5pt"/>
      <style:text-properties ofo:font-style="italic"/>
    </style:style>
    <style:style style:family="paragraph" style:name="tussenkopvet" style:parent-style-name="Standard">
      <style:paragraph-properties ofo:keep-with-next="always" ofo:margin-top="6.5pt"/>
      <style:text-properties ofo:font-weight="bold"/>
    </style:style>
    <style:style style:family="paragraph" style:name="tussenkopvetcur" style:parent-style-name="Standard">
      <style:paragraph-properties ofo:keep-with-next="always" ofo:margin-top="6.5pt"/>
      <style:text-properties ofo:font-style="italic" ofo:font-weight="bold"/>
    </style:style>
    <style:style style:family="paragraph" style:name="tussenkoprom" style:parent-style-name="Standard">
      <style:paragraph-properties ofo:keep-with-next="always" ofo:margin-top="6.5pt"/>
      <style:text-properties ofo:font-weight="normal"/>
    </style:style>
    <style:style style:family="paragraph" style:name="tussenkopondlijn" style:parent-style-name="Standard">
      <style:paragraph-properties ofo:keep-with-next="always" ofo:margin-top="6.5pt"/>
      <style:text-properties style:text-underline-style="solid"/>
    </style:style>
    <style:style style:family="paragraph" style:name="tussenkopnonprop" style:parent-style-name="Standard">
      <style:paragraph-properties ofo:keep-with-next="always" ofo:margin-top="6.5pt"/>
      <style:text-properties ofo:font-weight="normal"/>
    </style:style>
    <style:style style:family="paragraph" style:name="tussenkopklkap" style:parent-style-name="Standard">
      <style:paragraph-properties ofo:keep-with-next="always" ofo:margin-top="6.5pt"/>
      <style:text-properties ofo:font-variant="small-caps"/>
    </style:style>
    <style:style style:family="paragraph" style:name="tussenkopkap" style:parent-style-name="Standard">
      <style:paragraph-properties ofo:keep-with-next="always" ofo:margin-top="6.5pt"/>
      <style:text-properties ofo:text-transform="uppercase"/>
    </style:style>
    <style:style style:family="paragraph" style:name="tussenkophalfvet" style:parent-style-name="Standard">
      <style:paragraph-properties ofo:keep-with-next="always" ofo:margin-top="6.5pt"/>
      <style:text-properties ofo:font-weight="bold"/>
    </style:style>
    <style:style style:family="paragraph" style:name="tussennummer" style:parent-style-name="Standard"/>
    <style:style style:family="section" style:name="uitgifte" style:parent-style-name="Standard"/>
    <style:style style:family="text" style:name="unl" style:parent-style-name="Standard"/>
    <style:style style:family="section" style:name="verbeterblad" style:parent-style-name="Standard"/>
    <style:style style:family="section" style:name="verdrag" style:parent-style-name="Standard"/>
    <style:style style:family="section" style:name="verdragtekst" style:parent-style-name="Standard"/>
    <style:style style:family="paragraph" style:name="vergaderdatum" style:parent-style-name="Standard">
      <style:paragraph-properties ofo:padding-top="3mm"/>
    </style:style>
    <style:style style:family="section" style:name="vergadering" style:parent-style-name="Standard"/>
    <style:style style:family="paragraph" style:name="vergadering-nummer" style:parent-style-name="Standard">
      <style:text-properties ofo:font-size="19.3pt" ofo:font-weight="bold"/>
    </style:style>
    <style:style style:family="paragraph" style:name="vergadertijd" style:parent-style-name="Standard">
      <style:paragraph-properties ofo:padding-top="3mm"/>
    </style:style>
    <style:style style:family="section" style:name="verklaring-betrokkene" style:parent-style-name="Standard"/>
    <style:style style:family="section" style:name="verklaringen" style:parent-style-name="Standard"/>
    <style:style style:family="text" style:name="voor" style:parent-style-name="Standard"/>
    <style:style style:family="text" style:name="voornaam" style:parent-style-name="Standard"/>
    <style:style style:family="section" style:name="voorstel-sluiting" style:parent-style-name="Standard"/>
    <style:style style:family="section" style:name="voorstel-wet" style:parent-style-name="Standard"/>
    <style:style style:family="text" style:name="voorvoegsels" style:parent-style-name="Standard"/>
    <style:style style:family="section" style:name="voorwerk" style:parent-style-name="Standard"/>
    <style:style style:family="section" style:name="vraag" style:parent-style-name="Standard"/>
    <style:style style:family="section" style:name="vrije-tekst" style:parent-style-name="Standard"/>
    <style:style style:family="paragraph" style:name="waarde" style:parent-style-name="Standard"/>
    <style:style style:family="paragraph" style:name="wat" style:parent-style-name="Standard"/>
    <style:style style:family="section" style:name="waterschapsblad" style:parent-style-name="Standard"/>
    <style:style style:family="section" style:name="wet-besluit" style:parent-style-name="Standard"/>
    <style:style style:family="section" style:name="wetcitaat" style:parent-style-name="Standard"/>
    <style:style style:family="section" style:name="wetsluiting" style:parent-style-name="Standard"/>
    <style:style style:family="section" style:name="wettekst" style:parent-style-name="Standard"/>
    <style:style style:family="paragraph" style:name="wie" style:parent-style-name="Standard">
      <style:paragraph-properties ofo:margin-bottom="6.5pt"/>
    </style:style>
    <style:style style:family="paragraph" style:name="aanhef_wie" style:parent-style-name="Standard">
      <style:paragraph-properties ofo:margin-bottom="6.5pt"/>
      <style:text-properties ofo:font-style="italic"/>
    </style:style>
    <style:style style:family="paragraph" style:name="wij" style:parent-style-name="Standard">
      <style:paragraph-properties ofo:margin-bottom="6.5pt"/>
    </style:style>
    <style:style style:family="paragraph" style:name="aanhef_wij" style:parent-style-name="Standard">
      <style:paragraph-properties ofo:margin-bottom="6.5pt"/>
      <style:text-properties ofo:font-style="italic"/>
    </style:style>
    <style:style style:family="section" style:name="wijzig-artikel" style:parent-style-name="Standard"/>
    <style:style style:family="section" style:name="wijzig-cao-lid" style:parent-style-name="Standard"/>
    <style:style style:family="section" style:name="wijzig-cao-tekst" style:parent-style-name="Standard"/>
    <style:style style:family="section" style:name="wijzig-divisie" style:parent-style-name="Standard"/>
    <style:style style:family="section" style:name="wijzig-lid" style:parent-style-name="Standard"/>
    <style:style style:family="section" style:name="wijzig-lid-groep" style:parent-style-name="Standard"/>
    <style:style style:family="section" style:name="wijziging" style:parent-style-name="Standard"/>
    <style:style style:family="section" style:name="wijzigingen" style:parent-style-name="Standard"/>
    <style:style style:family="section" style:name="zakelijke-mededeling" style:parent-style-name="Standard"/>
    <style:style style:family="section" style:name="zakelijke-mededeling-aanhef" style:parent-style-name="Standard"/>
    <style:style style:family="section" style:name="zakelijke-mededeling-sluiting" style:parent-style-name="Standard"/>
    <style:style style:family="section" style:name="zakelijke-mededeling-tekst" style:parent-style-name="Standard"/>
    <style:default-page-layout>
      <style:page-layout-properties style:footnote-max-height="0cm" style:num-format="1" style:print-orientation="portrait" style:writing-mode="lr-tb" ofo:page-height="297mm" ofo:page-width="210mm">
        <style:footnote-sep style:adjustment="left" style:color="#000000" style:distance-after-sep="0.101cm" style:distance-before-sep="0.101cm" style:line-style="solid" style:rel-width="25%" style:width="0.018c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default-page-layout>
    <style:style style:family="paragraph" style:master-page-name="staatscourant-first-page" style:name="new_page_staatscourant" style:parent-style-name="Standard">
      <style:paragraph-properties style:line-spacing="0mm" style:text-autospace="none" ofo:keep-with-next="always" ofo:line-height="0.001cm"/>
    </style:style>
    <style:style style:family="paragraph" style:master-page-name="handelingen" style:name="new_page_handelingen" style:parent-style-name="Standard">
      <style:paragraph-properties style:line-spacing="0mm" style:text-autospace="none" ofo:keep-with-next="always" ofo:line-height="0.001cm"/>
    </style:style>
    <style:style style:family="graphic" style:name="logo">
      <style:graphic-properties style:horizontal-pos="from-left" style:horizontal-rel="page" style:vertical-pos="from-top" style:vertical-rel="page"/>
    </style:style>
    <style:style style:family="paragraph" style:name="artikel_kop" style:parent-style-name="Standard">
      <style:paragraph-properties ofo:margin-bottom="10pt" ofo:margin-top="10pt"/>
    </style:style>
    <style:style style:family="graphic" style:name="lidiv">
      <style:graphic-properties draw:auto-grow-width="true"/>
    </style:style>
  </office:styles>
  <office:automatic-styles>
    <style:page-layout style:name="staatscourant-first-page">
      <style:page-layout-properties ofo:margin-bottom="0mm" ofo:margin-left="42mm" ofo:margin-right="1.5cm" ofo:margin-top="0mm" ofo:page-height="297mm" ofo:page-width="210mm"/>
      <style:header-style>
        <style:header-footer-properties svg:height="35mm"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staatscourant-rest-pages">
      <style:page-layout-properties ofo:margin-bottom="0mm" ofo:margin-left="42mm" ofo:margin-right="1.5cm" ofo:margin-top="0mm" ofo:page-height="297mm" ofo:page-width="210mm"/>
      <style:header-style>
        <style:header-footer-properties ofo:margin-bottom="0mm" ofo:margin-left="0mm" ofo:margin-right="0mm" ofo:margin-top="0mm"/>
      </style:header-style>
      <style:footer-style>
        <style:header-footer-properties svg:height="24mm" ofo:margin-bottom="0mm" ofo:margin-left="0mm" ofo:margin-right="0mm" ofo:margin-top="4mm" ofo:padding-top="2mm"/>
      </style:footer-style>
    </style:page-layout>
    <style:page-layout style:name="handelingen">
      <style:page-layout-properties ofo:margin-bottom="21.5mm" ofo:margin-left="19.5mm" ofo:margin-right="19.5mm" ofo:margin-top="28mm" ofo:page-height="297mm" ofo:page-width="210mm">
        <style:columns ofo:column-count="2" ofo:column-gap="5mm"/>
      </style:page-layout-properties>
      <style:header-style>
        <style:header-footer-properties ofo:margin-bottom="0mm" ofo:margin-left="0mm" ofo:margin-right="0mm" ofo:margin-top="0mm"/>
      </style:header-style>
      <style:footer-style>
        <style:header-footer-properties ofo:margin-bottom="0mm" ofo:margin-left="0mm" ofo:margin-right="0mm" ofo:margin-top="0mm"/>
      </style:footer-style>
    </style:page-layout>
    <style:style style:family="table" style:name="header">
      <style:table-properties style:width="210mm" table:align="margins" ofo:margin-left="-35mm" ofo:margin-right="-13mm" ofo:margin-top="5mm"/>
    </style:style>
    <style:style style:family="table-row" style:name="header.1">
      <style:table-row-properties style:row-height="30mm"/>
    </style:style>
    <style:style style:family="table-column" style:name="header.A">
      <style:table-column-properties style:column-width="35mm"/>
    </style:style>
    <style:style style:family="table-column" style:name="header.B">
      <style:table-column-properties style:column-width="132mm"/>
    </style:style>
    <style:style style:family="table-column" style:name="header.C">
      <style:table-column-properties style:column-width="23mm"/>
    </style:style>
    <style:style style:family="table-column" style:name="header.D">
      <style:table-column-properties style:column-width="13mm"/>
    </style:style>
    <style:style style:family="table-cell" style:name="header.A">
      <style:table-cell-properties ofo:border-bottom="none" ofo:border-left="none" ofo:border-right="none" ofo:border-top="none" ofo:padding-top="3mm"/>
    </style:style>
    <style:style style:family="table-cell" style:name="headerbottom">
      <style:table-cell-properties ofo:border-bottom="0.35mm solid #F7931D" ofo:border-left="none" ofo:border-right="none" ofo:border-top="none" ofo:padding-bottom="2mm" ofo:wrap-option="no-wrap"/>
    </style:style>
    <style:style style:family="text" style:name="uppercase" style:parent-style-name="Standard">
      <style:text-properties ofo:text-transform="uppercase"/>
    </style:style>
    <style:style style:family="text" style:name="lowercase" style:parent-style-name="Standard">
      <style:text-properties ofo:text-transform="lowercase"/>
    </style:style>
    <style:style style:family="paragraph" style:name="staatscourant-titel" style:parent-style-name="Standard">
      <style:paragraph-properties ofo:keep-together="always" ofo:keep-with-next="always"/>
      <style:text-properties style:font-name="UniversCondensedBold" style:text-scale="75%" ofo:color="#0066AA" ofo:font-size="50pt" ofo:font-weight="bold" ofo:hyphenate="false" ofo:text-transform="uppercase"/>
    </style:style>
    <style:style style:family="paragraph" style:name="staatscourant-titel-condensed" style:parent-style-name="Standard">
      <style:paragraph-properties ofo:keep-together="always" ofo:keep-with-next="always"/>
      <style:text-properties style:font-name="UniversCondensedBold" ofo:color="#0066AA" ofo:font-size="50pt" ofo:font-weight="bold" ofo:hyphenate="false" ofo:text-transform="uppercase" style:text-scale="60%"/>
    </style:style>
    <style:style style:family="paragraph" style:name="staatscourant-subtitel" style:parent-style-name="Standard">
      <style:paragraph-properties ofo:keep-together="always" ofo:keep-with-next="always"/>
      <style:text-properties style:font-name="UniversCondensed" ofo:color="#0066AA" ofo:font-size="9.06pt" ofo:hyphenate="false"/>
    </style:style>
    <style:style style:family="table-cell" style:name="header.C">
      <style:table-cell-properties ofo:border-bottom="0.35mm solid #F7931D" ofo:border-left="none" ofo:border-right="none" ofo:border-top="none" ofo:padding-top="2mm"/>
    </style:style>
    <style:style style:family="paragraph" style:name="headerright" style:parent-style-name="Standard">
      <style:paragraph-properties ofo:line-height="5mm" ofo:text-align="end"/>
      <style:text-properties style:font-name="UniversCondensed" ofo:font-size="9.06pt"/>
    </style:style>
    <number:date-style number:automatic-order="true" style:name="nicedate">
      <number:day/>
      <number:text> </number:text>
      <number:month number:style="long" number:textual="true"/>
      <number:text> </number:text>
      <number:year number:style="long"/>
    </number:date-style>
    <number:date-style number:automatic-order="true" style:name="dag">
      <number:day/>
      <number:text> </number:text>
      <number:month number:style="long" number:textual="true"/>
    </number:date-style>
    <number:date-style number:automatic-order="true" style:name="jaar">
      <number:year number:style="long"/>
    </number:date-style>
    <style:style style:family="paragraph" style:name="footer" style:parent-style-name="Standard">
      <style:text-properties ofo:font-weight="bold"/>
    </style:style>
    <style:style style:family="table" style:name="footer">
      <style:table-properties style:width="210mm" table:align="margins" ofo:margin-left="-35mm" ofo:margin-right="-13mm"/>
    </style:style>
    <style:style style:family="table-column" style:name="footer.A">
      <style:table-column-properties style:column-width="35mm"/>
    </style:style>
    <style:style style:family="table-column" style:name="footer.B">
      <style:table-column-properties style:column-width="168mm"/>
    </style:style>
    <style:style style:family="text" style:name="boldorange">
      <style:text-properties ofo:color="#F7931D" ofo:font-weight="bold"/>
    </style:style>
    <style:style style:family="table-cell" style:name="cell">
      <style:table-cell-properties ofo:border-bottom="none" ofo:border-left="none" ofo:border-right="none" ofo:border-top="none"/>
    </style:style>
    <style:style style:family="text" style:name="uitgave">
      <style:text-properties ofo:color="#0066AA" ofo:font-weight="bold"/>
    </style:style>
    <style:style style:family="table-cell" style:name="footertop">
      <style:table-cell-properties ofo:border-bottom="none" ofo:border-left="none" ofo:border-right="none" ofo:border-top="0.35mm solid #F7931D" ofo:padding-top="2mm"/>
    </style:style>
    <style:style style:family="table-cell" style:name="footer_pagenumber">
      <style:table-cell-properties ofo:border-bottom="none" ofo:border-left="none" ofo:border-right="none" ofo:border-top="none" ofo:padding-top="2mm"/>
    </style:style>
  </office:automatic-styles>
  <office:master-styles>
    <style:master-page style:name="Standard" style:page-layout-name="staatscourant-first-page"/>
    <style:master-page style:name="staatscourant-first-page" style:next-style-name="staatscourant-rest-pages" style:page-layout-name="staatscourant-first-page">
      <style:header>
        <table:table table:protected="true" table:style-name="header">
          <table:table-column table:style-name="header.A"/>
          <table:table-column table:style-name="header.B"/>
          <table:table-column table:style-name="header.C"/>
          <table:table-column table:style-name="header.D"/>
          <table:table-row table:style-name="header.1">
            <table:table-cell office:value-type="string" table:number-rows-spanned="2" table:style-name="header.A">
              <text:p><draw:frame draw:style-name="logo" style:rel-height="scale" svg:x="7mm" svg:y="8mm" text:anchor-type="paragraph" svg:width="32mm" svg:height="21mm"><draw:image xlink:href="Pictures/logo.png" xlink:type="simple"/></draw:frame></text:p>
            </table:table-cell>
            <table:table-cell office:value-type="string" table:style-name="headerbottom">
              <text:p text:style-name="staatscourant-titel-condensed">WATERSCHAPSBLAD</text:p>
              <text:p text:style-name="staatscourant-subtitel">Officiële uitgave van het dagelijks bestuur van het Hoogheemraadschap De Stichtse Rijnlanden</text:p>
            </table:table-cell>
            <table:table-cell office:value-type="string" table:style-name="header.C">
              <text:p text:style-name="headerright"><text:span text:style-name="nr">Nr. 21073</text:span><text:line-break/><text:date style:data-style-name="dag" text:fixed="true" text:date-value="2026-08-10"/><text:line-break/><text:date style:data-style-name="jaar" text:fixed="true" text:date-value="2026-08-10"/><text:line-break/></text:p>
            </table:table-cell>
            <table:table-cell table:style-name="headerbottom"/>
          </table:table-row>
          <table:table-row>
            <table:covered-table-cell/>
            <table:table-cell table:number-columns-spanned="3"/>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3</text:span><text:date style:data-style-name="nicedate" text:fixed="true" text:date-value="2026-08-10"/></text:p>
            </table:table-cell>
          </table:table-row>
        </table:table>
      </style:footer>
    </style:master-page>
    <style:master-page style:name="staatscourant-rest-pages" style:page-layout-name="staatscourant-rest-pages">
      <style:header>
        <table:table table:protected="true" table:style-name="header">
          <table:table-column table:style-name="header.A"/>
          <table:table-column table:style-name="footer.B"/>
          <table:table-row>
            <table:table-cell office:value-type="string" table:number-rows-spanned="2" table:style-name="cell">
              <text:p><draw:frame draw:style-name="logo" style:rel-height="scale" svg:x="7mm" svg:y="8mm" text:anchor-type="paragraph" svg:width="32mm" svg:height="21mm"><draw:image xlink:href="Pictures/logo.png" xlink:type="simple"/></draw:frame></text:p>
            </table:table-cell>
            <table:table-cell office:value-type="string" table:style-name="headerbottom"/>
          </table:table-row>
          <table:table-row>
            <table:covered-table-cell/>
            <table:table-cell office:value-type="string" table:style-name="cell"/>
          </table:table-row>
        </table:table>
      </style:header>
      <style:footer>
        <table:table table:protected="true" table:style-name="footer">
          <table:table-column table:style-name="footer.A"/>
          <table:table-column table:style-name="footer.B"/>
          <table:table-row>
            <table:table-cell office:value-type="string" table:style-name="footer_pagenumber">
              <text:p><text:span text:style-name="boldorange"><text:page-number text:select-page="current"/></text:span></text:p>
            </table:table-cell>
            <table:table-cell office:value-type="string" table:style-name="footertop">
              <text:p text:style-name="footer"><text:span text:style-name="uitgave">Waterschapsblad 2026  nr. 21073</text:span><text:date style:data-style-name="nicedate" text:fixed="true" text:date-value="2026-08-10"/></text:p>
            </table:table-cell>
          </table:table-row>
        </table:table>
      </style:footer>
    </style:master-page>
    <style:master-page style:name="handelingen" style:page-layout-name="handelingen"/>
  </office:master-styles>
</office:document-styles>
</file>

<file path=meta.xml><?xml version="1.0" encoding="utf-8"?>
<office:document-meta xmlns:dc="http://purl.org/dc/elements/1.1/" xmlns:meta="urn:oasis:names:tc:opendocument:xmlns:meta:1.0" xmlns:office="urn:oasis:names:tc:opendocument:xmlns:office:1.0" office:version="1.2">
  <office:meta>
    <meta:generator>KOOP Generatieomgeving versie onbekend, Transformatie versie CONVERT_VERSION_STRING</meta:generator>
    <dc:title/>
    <meta:user-defined meta:name="OVERHEID.Organisatietype/OVERHEID.organisationType">waterschap</meta:user-defined>
    <meta:user-defined meta:name="OVERHEIDop.publicationName">Waterschapsblad</meta:user-defined>
    <meta:user-defined meta:name="OVERHEIDop.doctype">Officiële Publicaties, versie 1.1</meta:user-defined>
    <meta:user-defined meta:name="OVERHEIDop.configuratie">https://repository.officiele-overheidspublicaties.nl/MasterConfiguraties/MC-DRP-Melding-3Pas-ZM/2.66/xml/MC-DRP-Melding-3Pas-ZM.xml</meta:user-defined>
    <meta:user-defined meta:name="OVERHEID.Waterschap/DC.creator">Hoogheemraadschap De Stichtse Rijnlanden</meta:user-defined>
    <meta:user-defined meta:name="OVERHEID.Informatietype/DC.type">officiële publicatie</meta:user-defined>
    <meta:user-defined meta:name="OVERHEID.Waterschap/DCTERMS.publisher">Hoogheemraadschap De Stichtse Rijnlanden</meta:user-defined>
    <meta:user-defined meta:name="OVERHEID.Waterschap/OVERHEID.authority">Hoogheemraadschap De Stichtse Rijnlanden</meta:user-defined>
    <meta:user-defined meta:name="OVERHEID.TaxonomieBeleidsagendaDecentraal/OVERHEID.category">Natuur en milieu | Organisatie en beleid</meta:user-defined>
    <meta:user-defined meta:name="OVERHEIDop.Rubriek/DC.type">andere melding</meta:user-defined>
    <meta:user-defined meta:name="OVERHEIDop.referentienummer">756550</meta:user-defined>
    <meta:user-defined meta:name="DCTERMS.abstract">Bekendmaking van Hoogheemraadschap De Stichtse Rijnlanden</meta:user-defined>
    <dc:language>nl</dc:language>
    <meta:user-defined meta:name="OVERHEIDop.locatietype/OVERHEIDop.gebiedsmarkering">Punt</meta:user-defined>
    <meta:user-defined meta:name="DC.title">Hoogheemraadschap De Stichtse Rijnlanden – Melding activiteit voor het permanent onttrekken van grondwater nabij Waterweg 31 te De Bilt met code HDSR755946.</meta:user-defined>
    <meta:user-defined meta:name="DCTERMS.W3CDTF/DCTERMS.available">2026-08-10</meta:user-defined>
    <meta:user-defined meta:name="DCTERMS.W3CDTF/OVERHEIDop.jaargang">2026</meta:user-defined>
    <meta:user-defined meta:name="OVERHEIDop.publicationIssue">21073</meta:user-defined>
    <meta:user-defined meta:name="OVERHEIDop.WsbID/DC.identifier">wsb-2026-21073</meta:user-defined>
    <meta:user-defined meta:name="OVERHEIDop.versieInformatie"/>
  </office:meta>
</office:document-meta>
</file>