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604 aanleggen van elektrakabels t.b.v. oplaadpunten voor elektrische voertuigen t.h.v. Kerkeburen 1, Mak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5-08-2026 heeft het dagelijks bestuur van Wetterskip Fryslân een aanvraag ontvangen van Liander N.V. te Arnhem, voor het aanleggen van elektrakabels t.b.v. oplaadpunten voor elektrische voertuigen t.h.v. Kerkeburen 1, Makk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07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649</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604 aanleggen van elektrakabels t.b.v. oplaadpunten voor elektrische voertuigen t.h.v. Kerkeburen 1, Makkum</meta:user-defined>
    <meta:user-defined meta:name="DCTERMS.W3CDTF/DCTERMS.available">2026-08-10</meta:user-defined>
    <meta:user-defined meta:name="DCTERMS.W3CDTF/OVERHEIDop.jaargang">2026</meta:user-defined>
    <meta:user-defined meta:name="OVERHEIDop.publicationIssue">21071</meta:user-defined>
    <meta:user-defined meta:name="OVERHEIDop.WsbID/DC.identifier">wsb-2026-21071</meta:user-defined>
    <meta:user-defined meta:name="OVERHEIDop.versieInformatie"/>
  </office:meta>
</office:document-meta>
</file>