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Noordereinde 36 1243JG 's-Graveland - AGV - AGV2026-0036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Noordereinde 36 1243JG 's-Graveland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06-08-2026 13:21 en geregistreerd onder zaaknummer AGV2026-003682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07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682</meta:user-defined>
    <meta:user-defined meta:name="DCTERMS.abstract">Omgevingsvergunning Water, Ziggo B.V., ter hoogte van Noordereinde 36 in 's-Graveland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Noordereinde 36 1243JG 's-Graveland - AGV - AGV2026-003682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70</meta:user-defined>
    <meta:user-defined meta:name="OVERHEIDop.WsbID/DC.identifier">wsb-2026-21070</meta:user-defined>
    <meta:user-defined meta:name="OVERHEIDop.versieInformatie"/>
  </office:meta>
</office:document-meta>
</file>