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van een kabel ter hoogte van Rijksweg A20, Laan van Avant Garde in Nieuwerkerk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2736, verzenddatum 6 augustus 2026)</text:p>
            <text:p text:style-name="common-al"/>
            <text:p text:style-name="common-al">Het hoogheemraadschap heeft een omgevingsvergunning voor een wateractiviteit verleend.. De omgevingsvergunning gaat over het verwijderen van een kabel ter hoogte van Rijksweg A20, Laan van Avant Garde in Nieuwerkerk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5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10</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verwijderen van een kabel ter hoogte van Rijksweg A20, Laan van Avant Garde in Nieuwerkerk aan den IJssel.</meta:user-defined>
    <meta:user-defined meta:name="DCTERMS.W3CDTF/DCTERMS.available">2026-08-10</meta:user-defined>
    <meta:user-defined meta:name="DCTERMS.W3CDTF/OVERHEIDop.jaargang">2026</meta:user-defined>
    <meta:user-defined meta:name="OVERHEIDop.publicationIssue">21059</meta:user-defined>
    <meta:user-defined meta:name="OVERHEIDop.WsbID/DC.identifier">wsb-2026-21059</meta:user-defined>
    <meta:user-defined meta:name="OVERHEIDop.versieInformatie"/>
  </office:meta>
</office:document-meta>
</file>