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en verwijderen van kabels ter hoogte van de Bosdreef en Terbregsehof 11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1809, verzenddatum 6 augustus 2026)</text:p>
            <text:p text:style-name="common-al"/>
            <text:p text:style-name="common-al">Het hoogheemraadschap heeft een omgevingsvergunning voor een wateractiviteit verleend. De omgevingsvergunning gaat over het aanbrengen en verwijderen van</text:p>
            <text:p text:style-name="common-al">kabels door middel van open ontgraving in het beperkingengebied van een niet-primaire</text:p>
            <text:p text:style-name="common-al">waterkering (hierna: peilscheiding B), alsmede het verwijderen van kabels in het</text:p>
            <text:p text:style-name="common-al">beperkingengebied van een oppervlaktewaterlichaam voor aan- en afvoer ter hoogte van</text:p>
            <text:p text:style-name="common-al">de Bosdreef en de Terbregsehof 11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05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5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5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913</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aanbrengen en verwijderen van kabels ter hoogte van de Bosdreef en Terbregsehof 11 in Rotterdam.</meta:user-defined>
    <meta:user-defined meta:name="DCTERMS.W3CDTF/DCTERMS.available">2026-08-10</meta:user-defined>
    <meta:user-defined meta:name="DCTERMS.W3CDTF/OVERHEIDop.jaargang">2026</meta:user-defined>
    <meta:user-defined meta:name="OVERHEIDop.publicationIssue">21057</meta:user-defined>
    <meta:user-defined meta:name="OVERHEIDop.WsbID/DC.identifier">wsb-2026-21057</meta:user-defined>
    <meta:user-defined meta:name="OVERHEIDop.versieInformatie"/>
  </office:meta>
</office:document-meta>
</file>