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vernieuwen van de trambaan, kruising Herman Bavinckstraat – Oude Plantagedreef en kruising Honingerdijk – Lage Filterweg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26464, verzenddatum 6 augustus 2026) </text:p>
            <text:p text:style-name="common-al"/>
            <text:p text:style-name="common-al">Het hoogheemraadschap heeft een omgevingsvergunning voor een wateractiviteit verleend. De omgevingsvergunning gaat over het aanbrengen van grond op een waterkering </text:p>
            <text:p text:style-name="common-al">- Verwijderen van grond uit een waterkering - Aanbrengen, wijzigen of verwijderen van terreinverharding op een primaire of</text:p>
            <text:p text:style-name="common-al">voorliggende waterkering. </text:p>
            <text:p text:style-name="common-al">- Aanbrengen van een kabel in een waterkering .</text:p>
            <text:p text:style-name="common-al">- Verwijderen van een kabel of leiding uit een waterkering. </text:p>
            <text:p text:style-name="common-al">- Aanbrengen, wijzigen of hebben van een kabel of leiding op of boven een waterkering.</text:p>
            <text:p text:style-name="common-al">- Aanbrengen, wijzigen of verwijderen van een bouwwerk op een waterkering.</text:p>
            <text:p text:style-name="common-al"/>
            <text:p text:style-name="common-al">De activiteiten worden uitgevoerd tussen de kruising Herman Bavinckstraat - Oude</text:p>
            <text:p text:style-name="common-al">Plantagedreef Rotterdam en kruising Honingerdijk - Lage Filterweg in Rotterdam.</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05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5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5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916</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Verleende vergunning voor het vernieuwen van de trambaan, kruising Herman Bavinckstraat – Oude Plantagedreef en kruising Honingerdijk – Lage Filterweg in Rotterdam.</meta:user-defined>
    <meta:user-defined meta:name="DCTERMS.W3CDTF/DCTERMS.available">2026-08-10</meta:user-defined>
    <meta:user-defined meta:name="DCTERMS.W3CDTF/OVERHEIDop.jaargang">2026</meta:user-defined>
    <meta:user-defined meta:name="OVERHEIDop.publicationIssue">21056</meta:user-defined>
    <meta:user-defined meta:name="OVERHEIDop.WsbID/DC.identifier">wsb-2026-21056</meta:user-defined>
    <meta:user-defined meta:name="OVERHEIDop.versieInformatie"/>
  </office:meta>
</office:document-meta>
</file>