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eschoeiing vervangen en steiger aanleggen Timpweg 10 Groninge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5 augustus 2026. De aanvraag betreft ‘Beschoeiing vervangen en steiger aanleggen Timpweg 10 Groningen’.</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105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5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5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beschoeiing vervangen en steiger aanleggen Timpweg 10 Groningen</meta:user-defined>
    <meta:user-defined meta:name="DCTERMS.W3CDTF/DCTERMS.available">2026-08-10</meta:user-defined>
    <meta:user-defined meta:name="DCTERMS.W3CDTF/OVERHEIDop.jaargang">2026</meta:user-defined>
    <meta:user-defined meta:name="OVERHEIDop.publicationIssue">21052</meta:user-defined>
    <meta:user-defined meta:name="OVERHEIDop.WsbID/DC.identifier">wsb-2026-21052</meta:user-defined>
    <meta:user-defined meta:name="OVERHEIDop.versieInformatie"/>
  </office:meta>
</office:document-meta>
</file>