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verbreden van een dam en het verlengen van een duiker op de locatie Oosteinde 32a in Waarder met code HDSR755894</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verbreden van een dam en het verlengen van een duiker op de locatie Oosteinde 32a in Waarder. De melding is ontvangen op 3 augustus 2026 en geregistreerd onder zaak 755894.</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span text:style-name="nadrukvet"/></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HDSR Vergunningen</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04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4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Waterschap/DC.creator">Hoogheemraadschap De Stichtse Rijnlanden</meta:user-defined>
    <meta:user-defined meta:name="OVERHEIDop.Rubriek/DC.type">omgevingsmeld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6512</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verbreden van een dam en het verlengen van een duiker op de locatie Oosteinde 32a in Waarder met code HDSR755894</meta:user-defined>
    <meta:user-defined meta:name="DCTERMS.W3CDTF/DCTERMS.available">2026-08-10</meta:user-defined>
    <meta:user-defined meta:name="DCTERMS.W3CDTF/OVERHEIDop.jaargang">2026</meta:user-defined>
    <meta:user-defined meta:name="OVERHEIDop.publicationIssue">21046</meta:user-defined>
    <meta:user-defined meta:name="OVERHEIDop.WsbID/DC.identifier">wsb-2026-21046</meta:user-defined>
    <meta:user-defined meta:name="OVERHEIDop.versieInformatie"/>
  </office:meta>
</office:document-meta>
</file>