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slopen en verwijderen van oude oefenmuur/minibaan en plaatsen van nieuwe oefenmuur t.p.v. Sportlaan 3a te Bem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slopen en verwijderen van oude oefenmuur/minibaan en plaatsen van nieuwe oefenmuur t.p.v. Sportlaan 3a te Bemmel. 
</text:p>
            <text:p text:style-name="common-al">Zaaknummer: 335547
</text:p>
            <text:p text:style-name="common-al">DSO verzoeknummer: 2026061001995
</text:p>
            <text:p text:style-name="common-al">Start bezwaartermijn: 07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03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3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3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35547</meta:user-defined>
    <meta:user-defined meta:name="DCTERMS.abstract">het slopen en verwijderen van oude oefenmuur/minibaan en plaatsen van nieuwe oefenmuur t.p.v. Sportlaan 3a te Bemmel</meta:user-defined>
    <dc:language>nl</dc:language>
    <meta:user-defined meta:name="OVERHEIDop.locatietype/OVERHEIDop.gebiedsmarkering">Vlak</meta:user-defined>
    <meta:user-defined meta:name="DC.title">Waterschap Rivierenland - verlenen omgevingsvergunning voor het slopen en verwijderen van oude oefenmuur/minibaan en plaatsen van nieuwe oefenmuur t.p.v. Sportlaan 3a te Bemm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21037</meta:user-defined>
    <meta:user-defined meta:name="OVERHEIDop.WsbID/DC.identifier">wsb-2026-21037</meta:user-defined>
    <meta:user-defined meta:name="OVERHEIDop.versieInformatie"/>
  </office:meta>
</office:document-meta>
</file>