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ter plaatse van Eemdijk 20 te EemdijkWaterschap Vallei en Veluwe heeft een vergunning verleend voor het verbouwen en uitbreiden van de woning binnen de beschermingszone A van een niet verholen waterkering ter plaatse van Eemdijk 20 te Eemdijk.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vergunning is verzonden op 6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10 augustus 2026 tot en met 21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7-0008.</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www.vallei-veluwe.nl/toptaken/regelen-en-aanvragen/@15972/bezwaar-make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ons/onze-organisatie/privacy/" xlink:type="simple">https://www.vallei-veluwe.nl/over-ons/onze-organisatie/privacy/</text:a></text:p>
            <text:p text:style-name="tussenkopcur">Vragen</text:p>
            <text:p text:style-name="common-al">Voor meer informatie over de vergunning kunt u contact opnemen met de heer Van Wijngaarden (vergunningverlener) via telefoonnummer: 055 5272 911, optie 1.</text:p>
            <text:p text:style-name="common-al">Voor procedurele vragen kunt u contact opnemen met mevrouw Van Ooijen (administratief medewerker) via telefoonnummer: 055 5272 911, optie 1.</text:p>
            <text:p text:style-name="last-al">Het nummer van de vergunning is Z2026-07-0008/D2026-07-0458</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10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03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7-0008</meta:user-defined>
    <meta:user-defined meta:name="DCTERMS.abstract">omgevingsvergunning voor een wateractiviteit voor het verbouwen en uitbreiden van de woning binnen de beschermingszone A van een niet verholen waterkering ter plaatse van Eemdijk 20 te Eemdijk.</meta:user-defined>
    <dc:language>nl</dc:language>
    <meta:user-defined meta:name="OVERHEIDop.locatietype/OVERHEIDop.gebiedsmarkering">Vlak</meta:user-defined>
    <meta:user-defined meta:name="DC.title">Bekendmaking omgevingsvergunning voor een wateractiviteit ter plaatse van Eemdijk 20 te EemdijkWaterschap Vallei en Veluwe heeft een vergunning verleend voor het verbouwen en uitbreiden van de woning binnen de beschermingszone A van een niet verholen waterkering ter plaatse van Eemdijk 20 te Eemdijk.</meta:user-defined>
    <meta:user-defined meta:name="DCTERMS.W3CDTF/DCTERMS.available">2026-08-10</meta:user-defined>
    <meta:user-defined meta:name="DCTERMS.W3CDTF/OVERHEIDop.jaargang">2026</meta:user-defined>
    <meta:user-defined meta:name="OVERHEIDop.publicationIssue">21035</meta:user-defined>
    <meta:user-defined meta:name="OVERHEIDop.WsbID/DC.identifier">wsb-2026-21035</meta:user-defined>
    <meta:user-defined meta:name="OVERHEIDop.versieInformatie"/>
  </office:meta>
</office:document-meta>
</file>