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vervangen van de stuw t.p.v. Hazekamp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vervangen van de stuw t.p.v. Hazekamp te Huissen. 
</text:p>
            <text:p text:style-name="common-al">Zaaknummer: 336900
</text:p>
            <text:p text:style-name="common-al">DSO verzoeknummer: 2026061901072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3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900</meta:user-defined>
    <meta:user-defined meta:name="DCTERMS.abstract">het vervangen van de stuw t.p.v. Hazekamp te Huissen</meta:user-defined>
    <dc:language>nl</dc:language>
    <meta:user-defined meta:name="OVERHEIDop.locatietype/OVERHEIDop.gebiedsmarkering">Vlak</meta:user-defined>
    <meta:user-defined meta:name="DC.title">Waterschap Rivierenland - verlenen omgevingsvergunning voor het vervangen van de stuw t.p.v. Hazekamp te Huiss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33</meta:user-defined>
    <meta:user-defined meta:name="OVERHEIDop.WsbID/DC.identifier">wsb-2026-21033</meta:user-defined>
    <meta:user-defined meta:name="OVERHEIDop.versieInformatie"/>
  </office:meta>
</office:document-meta>
</file>