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atervergunning voor het herbouwen van een woning ter plaatse van Oudendijk 94 in Strijen</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een watervergunning te verlenen voor het herbouwen van een woning ter plaatse van Oudendijk 94 in Strijen..</text:p>
            <text:p text:style-name="common-al">Zaaknummer: VTH202605-0532</text:p>
            <text:p text:style-name="common-al">Start bezwaartermijn (6 weken): 10-08-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03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3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3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Hollandse Delta</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05-0532</meta:user-defined>
    <meta:user-defined meta:name="DCTERMS.abstract">het herbouwen van een woning ter plaatse van Oudendijk 94 in Strijen</meta:user-defined>
    <dc:language>nl</dc:language>
    <meta:user-defined meta:name="OVERHEIDop.locatietype/OVERHEIDop.gebiedsmarkering">Lijn</meta:user-defined>
    <meta:user-defined meta:name="DC.title">Waterschap Hollandse Delta - watervergunning voor het herbouwen van een woning ter plaatse van Oudendijk 94 in Strijen</meta:user-defined>
    <meta:user-defined meta:name="DCTERMS.W3CDTF/DCTERMS.available">2026-08-10</meta:user-defined>
    <meta:user-defined meta:name="DCTERMS.W3CDTF/OVERHEIDop.jaargang">2026</meta:user-defined>
    <meta:user-defined meta:name="OVERHEIDop.publicationIssue">21032</meta:user-defined>
    <meta:user-defined meta:name="OVERHEIDop.WsbID/DC.identifier">wsb-2026-21032</meta:user-defined>
    <meta:user-defined meta:name="OVERHEIDop.versieInformatie"/>
  </office:meta>
</office:document-meta>
</file>