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Nieuwe aanvraag omgevingsvergunning voor een wateractiviteit voor het realiseren van een opstel locatie voor elektrische noodpompen en het vervangen van een stuw voor het watersysteem nabij locatie Lekdijk West 14 te Wijk bij Duurstede met code HDSR755817. </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ontvangen voor het realiseren van een opstel locatie voor elektrische noodpompen en het vervangen van een stuw voor het watersysteem nabij locatie Lekdijk West 14 te Wijk bij Duurstede. Deze aanvraag is ontvangen op 3 augustus 2026 en geregistreerd onder zaak 755817.</text:p>
            <text:p text:style-name="common-al">
            <text:span text:style-name="nadrukvet">Bezwaar</text:span>
          </text:p>
            <text:p text:style-name="common-al">Tegen de aanvraag kunt u geen bezwaar indienen, dit kan pas nadat er een besluit is genomen op de aangevraagde omgevingsvergunning voor een wateractiviteit. Vergunningen die worden verleend worden gepubliceerd.</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 </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10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02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2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2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756507</meta:user-defined>
    <meta:user-defined meta:name="DCTERMS.abstract">Bekendmaking van Hoogheemraadschap De Stichtse Rijnlanden</meta:user-defined>
    <dc:language>nl</dc:language>
    <meta:user-defined meta:name="OVERHEIDop.locatietype/OVERHEIDop.gebiedsmarkering">Punt</meta:user-defined>
    <meta:user-defined meta:name="OVERHEIDop.locatietype/OVERHEIDop.gebiedsmarkering">Vlak</meta:user-defined>
    <meta:user-defined meta:name="DC.title">Hoogheemraadschap De Stichtse Rijnlanden – Nieuwe aanvraag omgevingsvergunning voor een wateractiviteit voor het realiseren van een opstel locatie voor elektrische noodpompen en het vervangen van een stuw voor het watersysteem nabij locatie Lekdijk West 14 te Wijk bij Duurstede met code HDSR755817.</meta:user-defined>
    <meta:user-defined meta:name="DCTERMS.W3CDTF/DCTERMS.available">2026-08-10</meta:user-defined>
    <meta:user-defined meta:name="DCTERMS.W3CDTF/OVERHEIDop.jaargang">2026</meta:user-defined>
    <meta:user-defined meta:name="OVERHEIDop.publicationIssue">21029</meta:user-defined>
    <meta:user-defined meta:name="OVERHEIDop.WsbID/DC.identifier">wsb-2026-21029</meta:user-defined>
    <meta:user-defined meta:name="OVERHEIDop.versieInformatie"/>
  </office:meta>
</office:document-meta>
</file>