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in gebruik nemen van een grondwaterzuiveringsinstallatie ter hoogte van Schaardijk 11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7023, verzenddatum 6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in gebruik nemen van een grondwaterzuiveringsinstallatie op het EMK terrein nabij Schaardijk 11 in Krimpen aan den IJssel.</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5902</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Besluit vergunningvrije activiteiten voor het in gebruik nemen van een grondwaterzuiveringsinstallatie ter hoogte van Schaardijk 11 in Krimpen aan den IJssel.</meta:user-defined>
    <meta:user-defined meta:name="DCTERMS.W3CDTF/DCTERMS.available">2026-08-10</meta:user-defined>
    <meta:user-defined meta:name="DCTERMS.W3CDTF/OVERHEIDop.jaargang">2026</meta:user-defined>
    <meta:user-defined meta:name="OVERHEIDop.publicationIssue">21026</meta:user-defined>
    <meta:user-defined meta:name="OVERHEIDop.WsbID/DC.identifier">wsb-2026-21026</meta:user-defined>
    <meta:user-defined meta:name="OVERHEIDop.versieInformatie"/>
  </office:meta>
</office:document-meta>
</file>