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vergunning voor het verwijderen en het leggen van een middenspanningskabel nabij Weelsedijk 36 en Kwartelstraat 43 in Strijen</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een watervergunning te verlenen voor het verwijderen en het leggen van een middenspanningskabel nabij Weelsedijk 36 en Kwartelstraat 43 in Strijen..</text:p>
            <text:p text:style-name="common-al">Zaaknummer: VTH202604-0661</text:p>
            <text:p text:style-name="common-al">Start bezwaartermijn (6 weken):</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02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2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2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04-0661</meta:user-defined>
    <meta:user-defined meta:name="DCTERMS.abstract">het verwijderen en het leggen van een middenspanningskabel nabij Weelsedijk 36 en Kwartelstraat 43 in Strijen</meta:user-defined>
    <dc:language>nl</dc:language>
    <meta:user-defined meta:name="OVERHEIDop.locatietype/OVERHEIDop.gebiedsmarkering">Lijn</meta:user-defined>
    <meta:user-defined meta:name="OVERHEIDop.locatietype/OVERHEIDop.gebiedsmarkering">Vlak</meta:user-defined>
    <meta:user-defined meta:name="DC.title">Waterschap Hollandse Delta - watervergunning voor het verwijderen en het leggen van een middenspanningskabel nabij Weelsedijk 36 en Kwartelstraat 43 in Strijen</meta:user-defined>
    <meta:user-defined meta:name="DCTERMS.W3CDTF/DCTERMS.available">2026-08-10</meta:user-defined>
    <meta:user-defined meta:name="DCTERMS.W3CDTF/OVERHEIDop.jaargang">2026</meta:user-defined>
    <meta:user-defined meta:name="OVERHEIDop.publicationIssue">21025</meta:user-defined>
    <meta:user-defined meta:name="OVERHEIDop.WsbID/DC.identifier">wsb-2026-21025</meta:user-defined>
    <meta:user-defined meta:name="OVERHEIDop.versieInformatie"/>
  </office:meta>
</office:document-meta>
</file>