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drijvend plateau in de Schipbeek t.b.v. het uitvoeren van onderhoud aan de Spoorbrug aan de Molbergsweg in Deventer</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6 augustus 2026 en geregistreerd onder zaaknummer DSO2026080600120.</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0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leggen van een drijvend plateau in de Schipbeek t.b.v. het uitvoeren van onderhoud aan de Spoorbrug aan de Molbergsweg in Deventer</meta:user-defined>
    <meta:user-defined meta:name="DCTERMS.W3CDTF/DCTERMS.available">2026-08-10</meta:user-defined>
    <meta:user-defined meta:name="DCTERMS.W3CDTF/OVERHEIDop.jaargang">2026</meta:user-defined>
    <meta:user-defined meta:name="OVERHEIDop.publicationIssue">21024</meta:user-defined>
    <meta:user-defined meta:name="OVERHEIDop.WsbID/DC.identifier">wsb-2026-21024</meta:user-defined>
    <meta:user-defined meta:name="OVERHEIDop.versieInformatie"/>
  </office:meta>
</office:document-meta>
</file>