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verwijderen en herplaatsen van een stuw t.h.v. Wapenschouw te Hui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verwijderen en herplaatsen van een stuw t.h.v. Wapenschouw te Huissen. 
</text:p>
            <text:p text:style-name="common-al">Zaaknummer: 336898
</text:p>
            <text:p text:style-name="common-al">DSO verzoeknummer: 2026061901037
</text:p>
            <text:p text:style-name="common-al">Start bezwaartermijn: 07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02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6898</meta:user-defined>
    <meta:user-defined meta:name="DCTERMS.abstract">het verwijderen en herplaatsen van een stuw t.h.v. Wapenschouw te Huissen</meta:user-defined>
    <dc:language>nl</dc:language>
    <meta:user-defined meta:name="OVERHEIDop.locatietype/OVERHEIDop.gebiedsmarkering">Vlak</meta:user-defined>
    <meta:user-defined meta:name="DC.title">Waterschap Rivierenland - verlenen omgevingsvergunning voor het verwijderen en herplaatsen van een stuw t.h.v. Wapenschouw te Huiss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21</meta:user-defined>
    <meta:user-defined meta:name="OVERHEIDop.WsbID/DC.identifier">wsb-2026-21021</meta:user-defined>
    <meta:user-defined meta:name="OVERHEIDop.versieInformatie"/>
  </office:meta>
</office:document-meta>
</file>