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Voorsterweg 287 te Loe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aanbrengen van grasbetonstenen op de onderhoudsstrook van een oppervlaktewaterlichaam A; het verwijderen van een voorde op de onderhoudsstrook; het aanbrengen van 4 voordes op de onderhoudsstrook; het vervangen van 2 dammen met duikers in een oppervlaktewaterlichaam A; het aanbrengen van een dam met duiker in een oppervlaktewaterlichaam A; het verondiepen van een oppervlaktewaterlichaam A en het verleggen van een oppervlaktewaterlichaam A nabij Voorsterweg 287 te Loenen. De activiteiten worden uitgevoerd om het sterk drainerende effect van het gebied te verminderen en natuur te herstellen.</text:p>
            <text:p text:style-name="common-al">De vergunning is verzonden op 6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0 augustus 2026 tot en met 21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420.</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mevrouw Kasper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6-0420/D2026-07-1800</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0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0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6-0420/D2026-07-1800</meta:user-defined>
    <meta:user-defined meta:name="DCTERMS.abstract">Omgevingsvergunning voor een wateractiviteit voor diverse werkzaamheden nabij Voorsterweg 287 te Loenen. </meta:user-defined>
    <dc:language>nl</dc:language>
    <meta:user-defined meta:name="OVERHEIDop.locatietype/OVERHEIDop.gebiedsmarkering">Vlak</meta:user-defined>
    <meta:user-defined meta:name="DC.title">Bekendmaking omgevingsvergunning voor een wateractiviteit nabij Voorsterweg 287 te Loenen</meta:user-defined>
    <meta:user-defined meta:name="DCTERMS.W3CDTF/DCTERMS.available">2026-08-10</meta:user-defined>
    <meta:user-defined meta:name="DCTERMS.W3CDTF/OVERHEIDop.jaargang">2026</meta:user-defined>
    <meta:user-defined meta:name="OVERHEIDop.publicationIssue">21019</meta:user-defined>
    <meta:user-defined meta:name="OVERHEIDop.WsbID/DC.identifier">wsb-2026-21019</meta:user-defined>
    <meta:user-defined meta:name="OVERHEIDop.versieInformatie"/>
  </office:meta>
</office:document-meta>
</file>