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plaatsen van pergola met verharding en border nabij Jacob Barneveldstraat 99 3461GA Linschoten met code HDSR755719.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plaatsen van pergola met verharding en border nabij Jacob Barneveldstraat 99 3461GA Linschoten. Deze aanvraag is ontvangen op 2 augustus 2026 en geregistreerd onder zaak 755719.</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0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6441</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plaatsen van pergola met verharding en border nabij Jacob Barneveldstraat 99 3461GA Linschoten met code HDSR755719.</meta:user-defined>
    <meta:user-defined meta:name="DCTERMS.W3CDTF/DCTERMS.available">2026-08-10</meta:user-defined>
    <meta:user-defined meta:name="DCTERMS.W3CDTF/OVERHEIDop.jaargang">2026</meta:user-defined>
    <meta:user-defined meta:name="OVERHEIDop.publicationIssue">21007</meta:user-defined>
    <meta:user-defined meta:name="OVERHEIDop.WsbID/DC.identifier">wsb-2026-21007</meta:user-defined>
    <meta:user-defined meta:name="OVERHEIDop.versieInformatie"/>
  </office:meta>
</office:document-meta>
</file>