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plaatsen van een nieuwe vlonder nabij Burg. Zielhuisstraat 1 Oudewater met code HDSR756344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plaatsen van een nieuwe vlonder nabij Burg. Zielhuisstraat 1 Oudewater. Deze aanvraag is ontvangen op 5 augustus 2026 en geregistreerd onder zaak 756344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0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474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plaatsen van een nieuwe vlonder nabij Burg. Zielhuisstraat 1 Oudewater met code HDSR756344.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06</meta:user-defined>
    <meta:user-defined meta:name="OVERHEIDop.WsbID/DC.identifier">wsb-2026-21006</meta:user-defined>
    <meta:user-defined meta:name="OVERHEIDop.versieInformatie"/>
  </office:meta>
</office:document-meta>
</file>