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ambtshalve wijziging HDSR675426) voor het terugplaatsen van een steiger bij een waterkering op de locatie bij Waardsedijk 71 in Snelrewaard (code HDSR747965)</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ambtshalve wijziging HDSR675426), conform artikel 1.16 van de waterschapsverordening, voor het terugplaatsen van een steiger binnen de zone waterstaatswerk van een niet verheelde overige waterkering op de locatie bij Waardsedijk 71 in Snelrewaard. Dit besluit is verzonden op 6 augustus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span text:style-name="nadrukvet">Bezwaar </text:span>
          </text:p>
            <text:p text:style-name="common-al">Wanneer u rechtstreeks belanghebbende bent, kunt u binnen 6 weken, tot en met 17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Houten, 10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00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0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0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47965</meta:user-defined>
    <meta:user-defined meta:name="DCTERMS.abstract">Verleende omgevingsvergunning voor een wateractiviteit (ambtshalve wijziging HDSR675426) voor het terugplaatsen van een steiger bij een waterkering op de locatie bij Waardsedijk 71 in Snelrewaard</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Verleende omgevingsvergunning voor een wateractiviteit (ambtshalve wijziging HDSR675426) voor het terugplaatsen van een steiger bij een waterkering op de locatie bij Waardsedijk 71 in Snelrewaard (code HDSR747965)</meta:user-defined>
    <meta:user-defined meta:name="OVERHEIDop.datumEindeReactietermijn">2026-09-17</meta:user-defined>
    <meta:user-defined meta:name="OVERHEIDop.TilID/OVERHEIDop.terinzageleggingOP">til-2026-31581</meta:user-defined>
    <meta:user-defined meta:name="DCTERMS.W3CDTF/DCTERMS.available">2026-08-10</meta:user-defined>
    <meta:user-defined meta:name="DCTERMS.W3CDTF/OVERHEIDop.jaargang">2026</meta:user-defined>
    <meta:user-defined meta:name="OVERHEIDop.publicationIssue">21003</meta:user-defined>
    <meta:user-defined meta:name="OVERHEIDop.WsbID/DC.identifier">wsb-2026-21003</meta:user-defined>
    <meta:user-defined meta:name="OVERHEIDop.versieInformatie"/>
  </office:meta>
</office:document-meta>
</file>