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een oude bestaande beschoeiing langs de waterkant ter plaatse van Beesd E 3395 en E 2389</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een oude bestaande beschoeiing langs de waterkant ter plaatse van Beesd E 3395 en E 2389 
</text:p>
            <text:p text:style-name="common-al">Zaaknummer: 341970
</text:p>
            <text:p text:style-name="common-al">DSO verzoeknummer: 2026080500860
</text:p>
            <text:p text:style-name="common-al">Ontvangst aanvraag: 05-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00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970</meta:user-defined>
    <meta:user-defined meta:name="DCTERMS.abstract">het vervangen van een oude bestaande beschoeiing langs de waterkant ter plaatse van Beesd E 3395 en E 238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een oude bestaande beschoeiing langs de waterkant ter plaatse van Beesd E 3395 en E 2389</meta:user-defined>
    <meta:user-defined meta:name="DCTERMS.W3CDTF/DCTERMS.available">2026-08-10</meta:user-defined>
    <meta:user-defined meta:name="DCTERMS.W3CDTF/OVERHEIDop.jaargang">2026</meta:user-defined>
    <meta:user-defined meta:name="OVERHEIDop.publicationIssue">21002</meta:user-defined>
    <meta:user-defined meta:name="OVERHEIDop.WsbID/DC.identifier">wsb-2026-21002</meta:user-defined>
    <meta:user-defined meta:name="OVERHEIDop.versieInformatie"/>
  </office:meta>
</office:document-meta>
</file>