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versneld afvoeren van water en het aanbrengen van een uitstroomvoorziening t.p.v. Dalwagen 80 te Dodewaar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versneld afvoeren van water en het aanbrengen van een uitstroomvoorziening t.p.v. Dalwagen 80 te Dodewaard. 
</text:p>
            <text:p text:style-name="common-al">Zaaknummer: 325040
</text:p>
            <text:p text:style-name="common-al">DSO verzoeknummer: 2026022601249
</text:p>
            <text:p text:style-name="common-al">Start bezwaartermijn: 07-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99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25040</meta:user-defined>
    <meta:user-defined meta:name="DCTERMS.abstract">het versneld afvoeren van water en het aanbrengen van een uitstroomvoorziening t.p.v. Dalwagen 80 te Dodewaard</meta:user-defined>
    <dc:language>nl</dc:language>
    <meta:user-defined meta:name="OVERHEIDop.locatietype/OVERHEIDop.gebiedsmarkering">Vlak</meta:user-defined>
    <meta:user-defined meta:name="DC.title">Waterschap Rivierenland - verlenen omgevingsvergunning voor het versneld afvoeren van water en het aanbrengen van een uitstroomvoorziening t.p.v. Dalwagen 80 te Dodewaard</meta:user-defined>
    <meta:user-defined meta:name="DCTERMS.W3CDTF/DCTERMS.available">2026-08-10</meta:user-defined>
    <meta:user-defined meta:name="DCTERMS.W3CDTF/OVERHEIDop.jaargang">2026</meta:user-defined>
    <meta:user-defined meta:name="OVERHEIDop.publicationIssue">20999</meta:user-defined>
    <meta:user-defined meta:name="OVERHEIDop.WsbID/DC.identifier">wsb-2026-20999</meta:user-defined>
    <meta:user-defined meta:name="OVERHEIDop.versieInformatie"/>
  </office:meta>
</office:document-meta>
</file>