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18612 verlengen van WF-897469 voor het aanleggen en verwijderen vankabels en het plaatsen van een buitenkast t.h.v. van gemaal Zwarte Molen aan de Boazumer Feart, Britswer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05-08-2026 heeft het dagelijks bestuur van Wetterskip Fryslân een aanvraag ontvangen van Liander N.V. te Arnhem, voor het verlengen van WF-897469 voor het aanleggen en verwijderen van kabels en het plaatsen van een buitenkast t.h.v. van gemaal Zwarte Molen aan de Boazumer Feart, Britswert.</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099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9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9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8652</meta:user-defined>
    <meta:user-defined meta:name="DCTERMS.abstract">Bekendmaking van Wetterskip Fryslân</meta:user-defined>
    <dc:language>nl</dc:language>
    <meta:user-defined meta:name="OVERHEIDop.locatietype/OVERHEIDop.gebiedsmarkering">Punt</meta:user-defined>
    <meta:user-defined meta:name="DC.title">Aanvraag omgevingsvergunning wateractiviteit WF-1018612 verlengen van WF-897469 voor het aanleggen en verwijderen vankabels en het plaatsen van een buitenkast t.h.v. van gemaal Zwarte Molen aan de Boazumer Feart, Britswert</meta:user-defined>
    <meta:user-defined meta:name="DCTERMS.W3CDTF/DCTERMS.available">2026-08-10</meta:user-defined>
    <meta:user-defined meta:name="DCTERMS.W3CDTF/OVERHEIDop.jaargang">2026</meta:user-defined>
    <meta:user-defined meta:name="OVERHEIDop.publicationIssue">20996</meta:user-defined>
    <meta:user-defined meta:name="OVERHEIDop.WsbID/DC.identifier">wsb-2026-20996</meta:user-defined>
    <meta:user-defined meta:name="OVERHEIDop.versieInformatie"/>
  </office:meta>
</office:document-meta>
</file>