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aanleggen en behouden van een MS kabel bij een a- watergang en de beschermingszone en het profiel van vrije ruimte van een a-watergang en bij een b- watergang nabij de Past. van Weerdtstraat te Teeffel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aanleggen en behouden van een MS kabel bij een a- watergang en de beschermingszone en het profiel van vrije ruimte van een a-watergang en bij een b- watergang nabij de Past. van Weerdtstraat te Teeffelen. Het zaaknummer is 0654842249.</text:p>
            <text:p text:style-name="common-al">
            <text:span text:style-name="nadrukvet">Besluitdatum:</text:span> 05-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17 september 2026 </text:span>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9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42249</meta:user-defined>
    <meta:user-defined meta:name="DCTERMS.abstract">Kabels en leidingen, Oppervlaktewater, PVVR,  Pastoor van Weerdtstraat, Oss</meta:user-defined>
    <dc:language>nl</dc:language>
    <meta:user-defined meta:name="OVERHEIDop.locatietype/OVERHEIDop.gebiedsmarkering">Vlak</meta:user-defined>
    <meta:user-defined meta:name="DC.title">Omgevingsvergunning verleend voor aanleggen en behouden van een MS kabel bij een a- watergang en de beschermingszone en het profiel van vrije ruimte van een a-watergang en bij een b- watergang nabij de Past. van Weerdtstraat te Teeffelen</meta:user-defined>
    <meta:user-defined meta:name="DCTERMS.W3CDTF/DCTERMS.available">2026-08-10</meta:user-defined>
    <meta:user-defined meta:name="DCTERMS.W3CDTF/OVERHEIDop.jaargang">2026</meta:user-defined>
    <meta:user-defined meta:name="OVERHEIDop.publicationIssue">20987</meta:user-defined>
    <meta:user-defined meta:name="OVERHEIDop.WsbID/DC.identifier">wsb-2026-20987</meta:user-defined>
    <meta:user-defined meta:name="OVERHEIDop.versieInformatie"/>
  </office:meta>
</office:document-meta>
</file>