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bouwen van een mantelzorgwoning in de beschermingszone B van de binnendijkse primaire waterkering aan de Graaf Engelbertstraat 10 te ‘s Hertogenbosch.</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bouwen van een mantelzorgwoning in de beschermingszone B van de binnendijkse primaire waterkering aan de Graaf Engelbertstraat 10 te ‘s Hertogenbosch.. Het zaaknummer is 0654842262.</text:p>
            <text:p text:style-name="common-al">
            <text:span text:style-name="nadrukvet">Besluitdatum:</text:span> 06-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17 september 2026 </text:span>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98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42262</meta:user-defined>
    <meta:user-defined meta:name="DCTERMS.abstract">Mantelzorgwoning, Beschermingszone B, Primaire waterkering, Graaf Engelbertstraat 10, 's-Hertogenbosch</meta:user-defined>
    <dc:language>nl</dc:language>
    <meta:user-defined meta:name="OVERHEIDop.locatietype/OVERHEIDop.gebiedsmarkering">Punt</meta:user-defined>
    <meta:user-defined meta:name="OVERHEIDop.locatietype/OVERHEIDop.gebiedsmarkering">Vlak</meta:user-defined>
    <meta:user-defined meta:name="DC.title">Omgevingsvergunning verleend voor het bouwen van een mantelzorgwoning in de beschermingszone B van de binnendijkse primaire waterkering aan de Graaf Engelbertstraat 10 te ‘s Hertogenbosch.</meta:user-defined>
    <meta:user-defined meta:name="DCTERMS.W3CDTF/DCTERMS.available">2026-08-10</meta:user-defined>
    <meta:user-defined meta:name="DCTERMS.W3CDTF/OVERHEIDop.jaargang">2026</meta:user-defined>
    <meta:user-defined meta:name="OVERHEIDop.publicationIssue">20986</meta:user-defined>
    <meta:user-defined meta:name="OVERHEIDop.WsbID/DC.identifier">wsb-2026-20986</meta:user-defined>
    <meta:user-defined meta:name="OVERHEIDop.versieInformatie"/>
  </office:meta>
</office:document-meta>
</file>