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tijdelijk aanleggen van rijplaten bij diverse werkzaamhe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tijdelijk aanleggen van rijplaten bij diverse werkzaamheden</text:p>
            <text:p text:style-name="common-al">Locatie: Doetinchem-Steenderen</text:p>
            <text:p text:style-name="common-al">Zaaknummer: DSO2026072201064</text:p>
            <text:p text:style-name="common-al">Datum bekendmaking besluit: 5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9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tijdelijk aanleggen van rijplaten bij diverse werkzaamheden</meta:user-defined>
    <meta:user-defined meta:name="DCTERMS.W3CDTF/DCTERMS.available">2026-08-10</meta:user-defined>
    <meta:user-defined meta:name="DCTERMS.W3CDTF/OVERHEIDop.jaargang">2026</meta:user-defined>
    <meta:user-defined meta:name="OVERHEIDop.publicationIssue">20985</meta:user-defined>
    <meta:user-defined meta:name="OVERHEIDop.WsbID/DC.identifier">wsb-2026-20985</meta:user-defined>
    <meta:user-defined meta:name="OVERHEIDop.versieInformatie"/>
  </office:meta>
</office:document-meta>
</file>