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sluit buiten behandeling van waterschap Brabantse Delta voor waterhuishoudkundige werkzaamheden ter hoogte van de Laakdijk te Terheijden.</text:p>
      <text:section text:name="zakelijke-mededeling_id1-3-2" text:style-name="zakelijke-mededeling">
        <text:section text:name="zakelijke-mededeling-tekst_id1-3-2-1" text:style-name="zakelijke-mededeling-tekst">
          <text:section text:name="tekst_id1-3-2-1-1" text:style-name="tekst">
            <text:p text:style-name="common-al">Besluitnummer 1058384 ingevolge de Waterschapsverordening waterschap Brabantse Delta 2024 bekend gemaakt op 6 augustus 2026 voor het verwijderen en leggen van een drinkwaterleiding in de buurt van Laakdijk te Terheijden in en nabij regionale waterkering DWK00648, overige waterkering DWK00492 en kruisend met a-wateren OVK08954 en OVK09003.</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7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8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9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Besluit buiten behandeling van waterschap Brabantse Delta voor waterhuishoudkundige werkzaamheden ter hoogte van de Laakdijk te Terheijden.</meta:user-defined>
    <meta:user-defined meta:name="DCTERMS.W3CDTF/DCTERMS.available">2026-08-07</meta:user-defined>
    <meta:user-defined meta:name="DCTERMS.W3CDTF/OVERHEIDop.jaargang">2026</meta:user-defined>
    <meta:user-defined meta:name="OVERHEIDop.externeBijlage">Besluit 1058384|exb-2026-28261</meta:user-defined>
    <meta:user-defined meta:name="OVERHEIDop.publicationIssue">20983</meta:user-defined>
    <meta:user-defined meta:name="OVERHEIDop.WsbID/DC.identifier">wsb-2026-20983</meta:user-defined>
    <meta:user-defined meta:name="OVERHEIDop.versieInformatie"/>
  </office:meta>
</office:document-meta>
</file>