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het dempen en het verbreden van een oppervlaktewaterlichaam nabij Stitswerderweg 15 te Middels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6 augustus tot en met 17 septem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097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7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7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Omgevingsvergunning voor het dempen en het verbreden van een oppervlaktewaterlichaam nabij Stitswerderweg 15 te Middelstum</meta:user-defined>
    <meta:user-defined meta:name="OVERHEIDop.datumEindeReactietermijn">2026-09-17</meta:user-defined>
    <meta:user-defined meta:name="OVERHEIDop.TilID/OVERHEIDop.terinzageleggingOP">til-2026-31542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73</meta:user-defined>
    <meta:user-defined meta:name="OVERHEIDop.WsbID/DC.identifier">wsb-2026-20973</meta:user-defined>
    <meta:user-defined meta:name="OVERHEIDop.versieInformatie"/>
  </office:meta>
</office:document-meta>
</file>