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 TOT VERKOO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ekendmaking van een voornemen tot verkoop van aan Waterschap Limburg toebehorende onroerende zaken.</text:p>
            <text:p text:style-name="al"/>
          </text:section>
          <text:section text:name="artikel_id1-3-2-2-2" text:style-name="artikel">
            <text:p text:style-name="artikel_kop_titel"><text:span text:style-name="artikel_kop_label"/> <text:span text:style-name="artikel_kop_nr"/> Objectinformatie</text:p>
            <text:p text:style-name="al">Locatie: gemeente Leudal, nabij de N 280, waterlopen en bijbehorende onderhoudspaden.</text:p>
            <text:p text:style-name="al">Percelen kadastraal bekend: </text:p>
            <text:p text:style-name="al">gemeente Heythuysen, sectie R, nummer 1, gedeeltelijk, ter grootte van ongeveer 221 m² </text:p>
            <text:p text:style-name="al">gemeente Heythuysen, sectie R, nummer 114, gedeeltelijk, ter grootte van ongeveer 235 m²</text:p>
            <text:p text:style-name="al">gemeente Heythuysen, sectie R, nummer 188, gedeeltelijk, ter grootte van ongeveer 126 m²</text:p>
            <text:p text:style-name="al">gemeente Heythuysen, sectie R, nummer 327, gedeeltelijk, ter grootte van ongeveer 327 m² </text:p>
            <text:p text:style-name="al">gemeente Heythuysen, sectie R, nummer 342, gedeeltelijk, ter grootte van ongeveer 662 m²</text:p>
            <text:p text:style-name="al">gemeente Heythuysen, sectie S, nummer 18, gedeeltelijk, ter grootte van ongeveer 1.062 m² </text:p>
            <text:p text:style-name="al">gemeente Heythuysen, sectie U, nummers 111, geheel, groot 1.791 m²</text:p>
            <text:p text:style-name="al">gemeente Heythuysen, sectie U, nummer 130, gedeeltelijk, ter grootte van ongeveer 653 m²</text:p>
            <text:p text:style-name="al">gemeente Heythuysen, sectie U, nummer 158, gedeeltelijk, ter grootte van ongeveer 499 m²</text:p>
            <text:p text:style-name="al">gemeente Heythuysen, sectie U, nummer 186, gedeeltelijk, ter grootte van 1.454 m²</text:p>
            <text:p text:style-name="al">gemeente Heythuysen, sectie U, nummer 188, geheel, groot 768 m²</text:p>
            <text:p text:style-name="al">gemeente Heythuysen, sectie U, nummer 199, gedeeltelijk, ter grootte van ongeveer 146 m²</text:p>
            <text:p text:style-name="al">gemeente Heythuysen, sectie U, nummer 222, gedeeltelijk, ter grootte van ongeveer 463 m²</text:p>
            <text:p text:style-name="al">gemeente Heythuysen, sectie U, nummer 223, gedeeltelijk, ter grootte van ongeveer 334 m²</text:p>
            <text:p text:style-name="al">gemeente Heythuysen, sectie U, nummer 274, gedeeltelijk, ter grootte van ongeveer 1.160 m²</text:p>
            <text:p text:style-name="al">gemeente Horn, sectie A, nummer 845, geheel, groot 30 m²</text:p>
            <text:p text:style-name="al">Een en ander zoals schetsmatig weergegeven in de bijlagen.</text:p>
            <text:p text:style-name="al"/>
          </text:section>
          <text:section text:name="artikel_id1-3-2-2-3" text:style-name="artikel">
            <text:p text:style-name="artikel_kop_titel"><text:span text:style-name="artikel_kop_label"/> <text:span text:style-name="artikel_kop_nr"/> Voornemen tot aangaan verkoopovereenkomst</text:p>
            <text:p text:style-name="al">Waterschap Limburg (hierna verder te noemen: WL) is voornemens om de hierboven genoemde objecten, ter grootte van in totaal ca. 9.931 vierkante meter, te leveren aan Provincie Limburg (hierna verder te noemen: koper) - KvK-nummer 50052969 - middels een verkoop. Provincie Limburg is voornemens de provinciale weg N 280 te verbeteren, deels te verleggen en uit te breiden. Daarvoor zijn onderhavige gronden nodig.</text:p>
            <text:p text:style-name="al"/>
          </text:section>
          <text:section text:name="artikel_id1-3-2-2-4" text:style-name="artikel">
            <text:p text:style-name="artikel_kop_titel"><text:span text:style-name="artikel_kop_label"/> <text:span text:style-name="artikel_kop_nr"/> Koper is de enige serieuze gegadigde</text:p>
            <text:p text:style-name="al">WL is van mening dat koper de enige serieuze gegadigde is die in aanmerking komt voor de aankoop van het object en wel omdat de gronden benodigd zijn voor een publieke taak van de provincie Limburg. Namelijk de verbetering en uitbreiding van een provinciale weg.</text:p>
            <text:p text:style-name="al">Gelet op het voorgaande is WL van oordeel dat op grond van objectieve, redelijke en toetsbare criteria slechts één serieuze gegadigde in aanmerking komt voor het aangaan van de verkoopovereenkomst van genoemde objecten, namelijk: koper. Ten overvloede wijzen wij u erop dat WL daarbij een ruime mate van beleidsvrijheid heeft.</text:p>
            <text:p text:style-name="al"/>
          </text:section>
          <text:section text:name="artikel_id1-3-2-2-5" text:style-name="artikel">
            <text:p text:style-name="artikel_kop_titel"><text:span text:style-name="artikel_kop_label"/> <text:span text:style-name="artikel_kop_nr"/> Vervaltermijn</text:p>
            <text:p text:style-name="al">Door deze voorgenomen transactie te publiceren en derden de kans te bieden om mee te dingen, beoogt WL open en transparant te handelen. Indien u daarom van mening bent dat u, net als koper, ook een serieuze gegadigde bent voor de aankoop van genoemde objecten, dan wordt u verzocht uw verzoek tot aankoop schriftelijk en voorzien van een motivering aan WL kenbaar te maken. Uw verzoek dient u uiterlijk binnen 20 kalenderdagen na publicatie per e-mailbericht kenbaar te maken aan <text:a xlink:href="mailto:vastgoedpublicaties@waterschaplimburg.nl" xlink:type="simple">vastgoedpublicaties@waterschaplimburg.nl</text:a>. </text:p>
            <text:p text:style-name="al"/>
            <text:p text:style-name="al">Bij gebreke van een tijdig en gemotiveerd bericht vervalt het recht tegen al het voornoemde in rechte op te komen en/of daarop enige vordering tot schadevergoeding of welke andere aanspraak dan ook te baseren, althans heeft u uw rechten daarop verwerkt. WL en koper zouden immers onredelijk worden benadeeld indien pas na deze (duidelijk kenbaar gemaakte) termijn alsnog tegen het voornemen respectievelijk het aangaan van de overeenkomst zou worden opgekomen.</text:p>
            <text:p text:style-name="al">WL publiceert dit voornemen in het Waterschapsblad en op <text:a xlink:href="https://www.waterschaplimburg.nl/actueel/bekendmakingen/" xlink:type="simple">https://www.waterschaplimburg.nl/actueel/bekendmakingen/</text:a>. Met deze publicatie geeft WL uitvoering aan het arrest van de Hoge Raad d.d. 26 november 2021 (ECLI:NL:HR:2021:1778).</text:p>
            <text:p text:style-name="al"/>
            <text:p text:style-name="al">Het feit dat een voornemen tot verkoop bekend wordt gemaakt, betekent niet dat WL al definitief tot overdracht besloten heeft. Ook betekent het niet dat met de beoogde koper al volledige overeenstemming is bereikt of dat zeker is dat die zal worden bereikt.</text:p>
            <text:p text:style-name="al"/>
          </text:section>
        </text:section>
        <text:section text:name="regeling-sluiting_id1-3-2-3" text:style-name="regeling-sluiting">
          <text:section text:name="ondertekening_id1-3-2-3-1">
            <text:p><text:span text:style-name="functie">Roermond, 7 augustus 2026</text:span></text:p>
            <text:p><text:span text:style-name="functie">Het dagelijks bestuur van Waterschap Limburg,</text:span></text:p>
            <text:p><text:span text:style-name="functie">namens deze:</text:span></text:p>
            <text:p><text:span text:style-name="functie">Henrike Branderhorst (waarnemend Secretaris-directeur) en Saskia Borgers (Dijkgraaf)</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97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Limburg</meta:user-defined>
    <meta:user-defined meta:name="OVERHEID.Informatietype/DC.type">officiële publicatie</meta:user-defined>
    <meta:user-defined meta:name="OVERHEIDop.Rubriek/DC.type">overige overheidsinformatie</meta:user-defined>
    <meta:user-defined meta:name="OVERHEID.Waterschap/OVERHEID.authority">Waterschap Limburg</meta:user-defined>
    <meta:user-defined meta:name="OVERHEID.Waterschap/DCTERMS.publisher">Waterschap Limburg</meta:user-defined>
    <meta:user-defined meta:name="OVERHEID.TaxonomieBeleidsagendaDecentraal/OVERHEID.category">Natuur en milieu | Organisatie en beleid</meta:user-defined>
    <dc:language>nl</dc:language>
    <meta:user-defined meta:name="OVERHEIDop.locatietype/OVERHEIDop.gebiedsmarkering">Waterschap</meta:user-defined>
    <meta:user-defined meta:name="DC.title">PUBLICATIE VOORNEMEN TOT VERKOOP</meta:user-defined>
    <meta:user-defined meta:name="DCTERMS.W3CDTF/DCTERMS.available">2026-08-07</meta:user-defined>
    <meta:user-defined meta:name="OVERHEIDop.externeBijlage">Bijlage met tekeningen bij Publicatie|exb-2026-28235</meta:user-defined>
    <meta:user-defined meta:name="OVERHEIDop.externeBijlage">Bijlage met luchtfoto's bij Publicatie|exb-2026-28236</meta:user-defined>
    <meta:user-defined meta:name="DCTERMS.W3CDTF/OVERHEIDop.jaargang">2026</meta:user-defined>
    <meta:user-defined meta:name="OVERHEIDop.publicationIssue">20970</meta:user-defined>
    <meta:user-defined meta:name="OVERHEIDop.WsbID/DC.identifier">wsb-2026-20970</meta:user-defined>
    <meta:user-defined meta:name="OVERHEIDop.versieInformatie"/>
  </office:meta>
</office:document-meta>
</file>