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graven van een leidingsleuf en het opgraven van een ankerscherm nabij Kustweg 3 te Lauwers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6 augustus tot en met 17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096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Omgevingsvergunning voor het graven van een leidingsleuf en het opgraven van een ankerscherm nabij Kustweg 3 te Lauwersoog</meta:user-defined>
    <meta:user-defined meta:name="OVERHEIDop.datumEindeReactietermijn">2026-09-17</meta:user-defined>
    <meta:user-defined meta:name="OVERHEIDop.TilID/OVERHEIDop.terinzageleggingOP">til-2026-31522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62</meta:user-defined>
    <meta:user-defined meta:name="OVERHEIDop.WsbID/DC.identifier">wsb-2026-20962</meta:user-defined>
    <meta:user-defined meta:name="OVERHEIDop.versieInformatie"/>
  </office:meta>
</office:document-meta>
</file>