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uitvoeren van gehele reconstructie inclusief aanleg nieuwe wegfundering en groot asfaltonderhoud t.p.v. Spijksedijk te Gorinchem</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uitvoeren van gehele reconstructie inclusief aanleg nieuwe wegfundering en groot asfaltonderhoud t.p.v. Spijksedijk te Gorinchem. 
</text:p>
            <text:p text:style-name="common-al">Zaaknummer: 328680
</text:p>
            <text:p text:style-name="common-al">DSO verzoeknummer: 2026041200006
</text:p>
            <text:p text:style-name="common-al">Start bezwaartermijn: 06-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96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6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6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328680</meta:user-defined>
    <meta:user-defined meta:name="DCTERMS.abstract">het uitvoeren van gehele reconstructie inclusief aanleg nieuwe wegfundering en groot asfaltonderhoud t.p.v. Spijksedijk te Gorinchem</meta:user-defined>
    <dc:language>nl</dc:language>
    <meta:user-defined meta:name="OVERHEIDop.locatietype/OVERHEIDop.gebiedsmarkering">Vlak</meta:user-defined>
    <meta:user-defined meta:name="DC.title">Waterschap Rivierenland - verlenen omgevingsvergunning voor het uitvoeren van gehele reconstructie inclusief aanleg nieuwe wegfundering en groot asfaltonderhoud t.p.v. Spijksedijk te Gorinchem</meta:user-defined>
    <meta:user-defined meta:name="DCTERMS.W3CDTF/DCTERMS.available">2026-08-07</meta:user-defined>
    <meta:user-defined meta:name="DCTERMS.W3CDTF/OVERHEIDop.jaargang">2026</meta:user-defined>
    <meta:user-defined meta:name="OVERHEIDop.publicationIssue">20960</meta:user-defined>
    <meta:user-defined meta:name="OVERHEIDop.WsbID/DC.identifier">wsb-2026-20960</meta:user-defined>
    <meta:user-defined meta:name="OVERHEIDop.versieInformatie"/>
  </office:meta>
</office:document-meta>
</file>