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realiseren van bebouwing ter plaatse van De Wielewaal 16 te IJzen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realiseren van bebouwing ter plaatse van De Wielewaal 16 te IJzendoorn. 
</text:p>
            <text:p text:style-name="common-al">Zaaknummer: 325538
</text:p>
            <text:p text:style-name="common-al">DSO verzoeknummer: 2026031000577
</text:p>
            <text:p text:style-name="common-al">Start bezwaartermijn: 06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95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5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5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25538</meta:user-defined>
    <meta:user-defined meta:name="DCTERMS.abstract">het realiseren van bebouwing ter plaatse van De Wielewaal 16 te IJzendoorn</meta:user-defined>
    <dc:language>nl</dc:language>
    <meta:user-defined meta:name="OVERHEIDop.locatietype/OVERHEIDop.gebiedsmarkering">Vlak</meta:user-defined>
    <meta:user-defined meta:name="DC.title">Waterschap Rivierenland - verlenen omgevingsvergunning voor het realiseren van bebouwing ter plaatse van De Wielewaal 16 te IJzendoorn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54</meta:user-defined>
    <meta:user-defined meta:name="OVERHEIDop.WsbID/DC.identifier">wsb-2026-20954</meta:user-defined>
    <meta:user-defined meta:name="OVERHEIDop.versieInformatie"/>
  </office:meta>
</office:document-meta>
</file>